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viikko_6"/><text:bookmark-start text:name="__RefHeading___viikko_6_1"/><text:bookmark-start text:name="viikko_6"/>Viikko 6<text:bookmark-end text:name="__RefHeading___viikko_6_1"/><text:bookmark-end text:name="viikko_6"/></text:h>
      <text:p text:style-name="Text_20_body"><text:span text:style-name="Strong_20_Emphasis">Lue materiaalikansiosta tiedosto   Väitä ja perustele  </text:span></text:p>
      <text:p text:style-name="Text_20_body"><text:span text:style-name="Strong_20_Emphasis">Tehtävä:   Mielipiteen perustelu  </text:span> (tiedostossa   Väitä ja     perustele  )</text:p>
      <text:p text:style-name="Text_20_body"><text:span text:style-name="Strong_20_Emphasis">Lue materiaalikansiosta tiedosto   Oma mielipideteksti  </text:span></text:p>
      <text:p text:style-name="Text_20_body"><text:span text:style-name="Strong_20_Emphasis">Tehtävä:   Kirjoita oma mielipideteksti   </text:span>(Ohjeet tiedostossa O  ma mielipideteksti 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12:46</meta:creation-date>
    <dc:creator>Generated</dc:creator>
    <dc:date>2026-08-17T07::12:46</dc:date>
    <dc:language>en-US</dc:language>
    <meta:editing-cycles>1</meta:editing-cycles>
    <meta:editing-duration>PT0S</meta:editing-duration>
    <dc:title>aidinkieli:viikko_6</dc:title>
  </office:meta>
</office:document-meta>
</file>