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68315d233a605f5c0c9e8d0ca213a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mia:atomi"/><text:bookmark-start text:name="__RefHeading___atomi_1"/><text:bookmark-start text:name="atomi"/>Atomi<text:bookmark-end text:name="__RefHeading___atomi_1"/><text:bookmark-end text:name="atomi"/></text:h>
      <text:p text:style-name="Text_20_body">Jos pientä hiekanjyvää puolittaisi loputtomasti, jäljelle jäisi lopulta yksi pieni hiukkanen, jota ei pysty enää puolittamaan. Tämä hiukkanen on kaiken aineen rakennuspalanen, ja sitä kutsutaan atomiksi. Pienessä hiekanjyvässäkin on valtava määrä atomeita. Kaikki aine, niin ilmassa olevat kaasut, kasvit kuin myös sinä, koostuu atomeista. Vaikka ihminen tuntee miljoonia erilaisia aineita, erilaisia atomeja tunnetaan tällä hetkellä ainoastaan 118 ja niistäkään kaikkia ei esiinny luonnossa.</text:p>
      <text:h text:style-name="Heading_20_2" text:outline-level="2"><text:bookmark-start text:name="__RefHeading___atomin_rakenne_2"/><text:bookmark-start text:name="atomin_rakenne"/>Atomin rakenne<text:bookmark-end text:name="__RefHeading___atomin_rakenne_2"/><text:bookmark-end text:name="atomin_rakenne"/></text:h>
      <text:p text:style-name="Text_20_body"><draw:frame draw:style-name="mediaright" draw:name="Protonit ja neutronit ovat atomin ytimessä. Ytimen ympärillä on elektroniverho, jossa elektronit kiertävät ydintä. Legend" text:anchor-type="paragraph" draw:z-index="0" svg:width="9.4191666666667cm" style:rel-width="100%"><draw:text-box><text:p text:style-name="legendcenter"><draw:frame draw:style-name="mediaright" draw:name="Protonit ja neutronit ovat atomin ytimessä. Ytimen ympärillä on elektroniverho, jossa elektronit kiertävät ydintä." text:anchor-type="paragraph" draw:z-index="0" svg:width="9.4191666666667cm" style:rel-width="100%" svg:height="9.4191666666667cm" style:rel-height="scale"><draw:image xlink:href="Pictures/868315d233a605f5c0c9e8d0ca213a53.png" xlink:type="simple" xlink:show="embed" xlink:actuate="onLoad"/></draw:frame>Protonit ja neutronit ovat atomin ytimessä. Ytimen ympärillä on elektroniverho, jossa elektronit kiertävät ydintä.</text:p></draw:text-box></draw:frame>
Vaikka atomi on hyvin pieni hiukkanen, sen keskellä on vielä atomin kokoonkin nähden hyvin pieni <text:span text:style-name="Strong_20_Emphasis">ydin</text:span>. Ytimessä on kahta erilaista hiukkasta: <text:span text:style-name="Strong_20_Emphasis">protoneita</text:span> ja <text:span text:style-name="Strong_20_Emphasis">neutroneita</text:span>. Näistä protonit ovat tärkeämpiä, sillä protonien määrä ratkaisee, minkä <text:a xlink:type="simple" xlink:href="https://opetus.wiki/doku.php/kemia:alkuaine" text:style-name="Internet_20_link" text:visited-style-name="Visited_20_Internet_20_Link">alkuaineen</text:a> atomista on kyse. Esimerkiksi kaikille vety-atomeilla on ytimessään vain yksi protoni, kun taas kaikilla rauta-atomeilla protoneita on 26. Neutronien määrä vaihtelee samankin aineen kesken, mutta niitä on useimmiten suunnilleen yhtä paljon kuin protoneitakin. Protonit ja neutronit ovat pakkautuneet hyvin lähelle toisiaan atomin ytime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40:38</meta:creation-date>
    <dc:creator>Generated</dc:creator>
    <dc:date>2026-09-12T13::40:38</dc:date>
    <dc:language>en-US</dc:language>
    <meta:editing-cycles>1</meta:editing-cycles>
    <meta:editing-duration>PT0S</meta:editing-duration>
    <dc:title>kemia:atomi</dc:title>
  </office:meta>
</office:document-meta>
</file>