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bc6bc6649a10bc2601435ba3282d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mia:kemiallinen_reaktio_ja_yhdisteet"/><text:bookmark-start text:name="__RefHeading___kemiallinen_reaktio_ja_yhdisteet_1"/><text:bookmark-start text:name="kemiallinen_reaktio_ja_yhdisteet"/>Kemiallinen reaktio ja yhdisteet<text:bookmark-end text:name="__RefHeading___kemiallinen_reaktio_ja_yhdisteet_1"/><text:bookmark-end text:name="kemiallinen_reaktio_ja_yhdisteet"/></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iivistelmä</text:span></text:p><text:list text:style-name="List_20_1" text:continue-numbering="false"><text:list-item><text:p text:style-name="List_20_1_Content_First"> Tässä</text:p></text:list-item><text:list-item><text:p text:style-name="List_20_1_Content"> Tässä</text:p><text:list text:style-name="List_20_1"><text:list-item><text:p text:style-name="List_20_1_Content"> alaotsikko</text:p></text:list-item></text:list></text:list-item><text:list-item><text:p text:style-name="List_20_1_Content_Last"> Jatkuu</text:p></text:list-item></text:list></table:table-cell></table:table-row></table:table></draw:text-box></draw:frame></text:p>
      <text:p text:style-name="Text_20_body"> <text:span text:style-name="Strong_20_Emphasis"><text:a xlink:type="simple" xlink:href="https://opetus.wiki/doku.php/kemia:tehtaevaet#malli" text:style-name="Internet_20_link" text:visited-style-name="Visited_20_Internet_20_Link">Tehtävät</text:a></text:span> </text:p>
      <text:p text:style-name="Horizontal_20_Line"/>
      <text:p text:style-name="Text_20_body">Kaikki aine koostuu atomeista, mutta käytännössä vain jalokaasut ovat atomina yksin. Esimerkiksi happikaasussa on aina kaksi happiatomia sitoutuneena toisiinsa. Toisaalta esimerkiksi typpimolekyylissä on kaksi typpiatomia sitoutuneena toisiinsa. Tällaisia atomien välisiä sidoksia kutsutaan <text:span text:style-name="Strong_20_Emphasis">kemiallisiksi sidoksiksi</text:span>.</text:p>
      <text:p text:style-name="Text_20_body">Jos yksi hiiliatomi ja happimolekyyli törmäävät toisiinsa, ne voivat <text:span text:style-name="Strong_20_Emphasis">reagoida</text:span> toistensa kanssa. <text:span text:style-name="Strong_20_Emphasis">Kemiallisessa reaktiossa atomien välisiä sidoksia katkeaa ja muodostuu uusia sidoksia</text:span>. Näin muodostuu täysin uusia aineita. Hiilen ja hapen välistä reaktiota voidaan kuvata seuraavasti:</text:p>
      <text:p text:style-name="Text_20_body">C + O<text:span text:style-name="sub">2</text:span> → CO<text:span text:style-name="sub">2</text:span></text:p>
      <text:p text:style-name="Text_20_body">Tai sanallisesti ilmaistuna<text:line-break/>
Hiili + happi → Hiilidioksidi</text:p>
      <text:p text:style-name="Text_20_body">Samalla reaktiossa voi vapautua energiaa. Tässä kemiallisessa reaktiossa kaksi ainetta reagoivat, jolloin <text:span text:style-name="Strong_20_Emphasis">aineet muuttuvat toisiksi aineiksi</text:span>. Reaktiossa kaksi alkuainetta yhdistyy. Reaktiossa muodostuneessa hiilidioksissa on <text:span text:style-name="Strong_20_Emphasis">kahta eri alkuainetta</text:span>, joten kyseessä on <text:span text:style-name="Strong_20_Emphasis">yhdiste</text:span>.</text:p>
      <text:h text:style-name="Heading_20_2" text:outline-level="2"><text:bookmark-start text:name="__RefHeading___otsikko_2_2"/><text:bookmark-start text:name="otsikko_2"/>Otsikko 2<text:bookmark-end text:name="__RefHeading___otsikko_2_2"/><text:bookmark-end text:name="otsikko_2"/></text:h>
      <text:h text:style-name="Heading_20_3" text:outline-level="3"><text:bookmark-start text:name="__RefHeading___osaatko_3"/><text:bookmark-start text:name="osaatko"/>Osaatko?<text:bookmark-end text:name="__RefHeading___osaatko_3"/><text:bookmark-end text:name="osaatko"/></text:h>
      <text:list text:style-name="Numbering_20_1" text:continue-numbering="false">
        <text:list-item>
          <text:p text:style-name="Numbering_20_1_Content_First"> Kysymys.</text:p>
          <text:list text:style-name="Numbering_20_1">
            <text:list-item>
              <text:p text:style-name="Numbering_20_1_Content"> Alakysymys?</text:p>
            </text:list-item>
            <text:list-item>
              <text:p text:style-name="Numbering_20_1_Content"> Alakysymys?</text:p>
            </text:list-item>
          </text:list>
        </text:list-item>
        <text:list-item>
          <text:p text:style-name="Numbering_20_1_Content"> Kysymys 2.</text:p>
          <text:list text:style-name="Numbering_20_1">
            <text:list-item>
              <text:p text:style-name="Numbering_20_1_Content"> Alakysymys</text:p>
            </text:list-item>
            <text:list-item>
              <text:p text:style-name="Numbering_20_1_Content_Last"> Alakysymys.</text:p>
            </text:list-item>
          </text:list>
        </text:list-item>
      </text:list>
      <text:list text:style-name="Numbering_20_1" text:continue-numbering="false">
        <text:list-item>
          <text:p text:style-name="Numbering_20_1_Content_First"> Vastaukset.</text:p>
          <text:list text:style-name="Numbering_20_1">
            <text:list-item>
              <text:p text:style-name="Numbering_20_1_Content"> alakysymyksen vastaus</text:p>
            </text:list-item>
            <text:list-item>
              <text:p text:style-name="Numbering_20_1_Content"> jne</text:p>
            </text:list-item>
          </text:list>
        </text:list-item>
        <text:list-item>
          <text:p text:style-name="Numbering_20_1_Content"> Kysymys 2</text:p>
          <text:list text:style-name="Numbering_20_1">
            <text:list-item>
              <text:p text:style-name="Numbering_20_1_Content"> alakysymys</text:p>
            </text:list-item>
            <text:list-item>
              <text:p text:style-name="Numbering_20_1_Content_Last"> <draw:frame draw:style-name="media" draw:name="0" text:anchor-type="as-char" draw:z-index="0" svg:width="5.2916666666667cm" style:rel-width="100%" svg:height="5.2007161458333cm" style:rel-height="scale"><draw:image xlink:href="Pictures/14bc6bc6649a10bc2601435ba3282d56.png" xlink:type="simple" xlink:show="embed" xlink:actuate="onLoad"/></draw:fram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21:45</meta:creation-date>
    <dc:creator>Generated</dc:creator>
    <dc:date>2026-09-13T07::21:45</dc:date>
    <dc:language>en-US</dc:language>
    <meta:editing-cycles>1</meta:editing-cycles>
    <meta:editing-duration>PT0S</meta:editing-duration>
    <dc:title>kemia:kemiallinen_reaktio_ja_yhdisteet</dc:title>
  </office:meta>
</office:document-meta>
</file>