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652bc811628098ed07cfbe5c0f34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kolmiot"/><text:bookmark-start text:name="__RefHeading___kolmiot_1"/><text:bookmark-start text:name="kolmiot"/>Kolmiot<text:bookmark-end text:name="__RefHeading___kolmiot_1"/><text:bookmark-end text:name="kolmiot"/></text:h>
      <text:p text:style-name="Text_20_body">Kolmiossa on kolme sivua ja kolme kulmaa. <text:span text:style-name="Strong_20_Emphasis">Kolmion kulmien summa on yhteensä 180°</text:span> eli kun kolmiot kulmat lasketaan yhteen, tulos on 180°. Kolmiot voidaan luokitella kahdella tapaa: sivujen perusteella ja kulmien perusteella.</text:p>
      <text:p text:style-name="Text_20_body"><text:line-break/></text:p>
      <text:h text:style-name="Heading_20_3" text:outline-level="3"><text:bookmark-start text:name="__RefHeading___kolmioiden_luokittelu_kulmien_perusteella_2"/><text:bookmark-start text:name="kolmioiden_luokittelu_kulmien_perusteella"/>Kolmioiden luokittelu kulmien perusteella<text:bookmark-end text:name="__RefHeading___kolmioiden_luokittelu_kulmien_perusteella_2"/><text:bookmark-end text:name="kolmioiden_luokittelu_kulmien_perusteella"/></text:h>
      <text:p text:style-name="Text_20_body"><draw:frame draw:style-name="media" draw:name="0" text:anchor-type="as-char" draw:z-index="0" svg:width="18.520833333333cm" style:rel-width="100%" svg:height="5.0675895765472cm" style:rel-height="scale"><draw:image xlink:href="Pictures/59652bc811628098ed07cfbe5c0f3447.png" xlink:type="simple" xlink:show="embed" xlink:actuate="onLoad"/></draw:frame></text:p>
      <text:p text:style-name="Text_20_body"><text:span text:style-name="Strong_20_Emphasis">Suorakulmaisessa kolmiossa on yksi suora kulma</text:span> eli kulman suuruus on 90°. Kaksi muuta kulmaa ovat alle 90 astetta. Suoran kulman merkintänä käytetään pientä neliötä suorassa kulmassa eli tasan 90° kulmassa, muut kulmat merkitään kaarella. Suorakulmaisesta kolmiosta voidaan laskea sivujen pituuksia Pythagoraan lauseen avulla tai sivujen ja kulmien suuruuksia trigonometristen funktioiden avulla (<text:span text:style-name="Emphasis">sin, cos, tan</text:span>).</text:p>
      <text:p text:style-name="Text_20_body"><text:line-break/><text:span text:style-name="Strong_20_Emphasis">Teräväkulmaisessa kolmiossa kaikkien kulmien suuruus on alle 90°.</text:span></text:p>
      <text:p text:style-name="Text_20_body"><text:line-break/><text:span text:style-name="Strong_20_Emphasis">Tylppäkulmaisessa kolmiossa yhden kulman suuruus on yli 90°.</text:span> Tylppäkulmaisen kolmion kaksi muuta kulmaa ovat alle 90 astet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4::39:40</meta:creation-date>
    <dc:creator>Generated</dc:creator>
    <dc:date>2026-08-27T04::39:40</dc:date>
    <dc:language>en-US</dc:language>
    <meta:editing-cycles>1</meta:editing-cycles>
    <meta:editing-duration>PT0S</meta:editing-duration>
    <dc:title>matematiikka:kolmiot</dc:title>
  </office:meta>
</office:document-meta>
</file>