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8fada3f9a83a3e3a51abb808d33dad5.png"/>
  <manifest:file-entry manifest:media-type="image/png" manifest:full-path="Pictures/1793e4fc85cad41a360f97c39a2d36e4.png"/>
  <manifest:file-entry manifest:media-type="image/png" manifest:full-path="Pictures/1cc9c3b6b6d5aa445d9fdf6ac92b0753.png"/>
  <manifest:file-entry manifest:media-type="image/png" manifest:full-path="Pictures/211fabb7d12093f8d612c95248ab1d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matiikka:kuutio_ja_suorakulmainen_saermioe"/><text:bookmark-start text:name="__RefHeading___kolmiulotteiset_kappaleet_1"/><text:bookmark-start text:name="kolmiulotteiset_kappaleet"/>Kolmiulotteiset kappaleet<text:bookmark-end text:name="__RefHeading___kolmiulotteiset_kappaleet_1"/><text:bookmark-end text:name="kolmiulotteiset_kappaleet"/></text:h>
      <text:p text:style-name="Text_20_body">Tavallisimmat kolmiulotteiset kappaleet matematiikassa ovat kuutio, suorakulmainen särmiö ja suorakulmainen lieriö. Muita arkielämästä tuttuja kolmiulotteisia kappaleita ovat pallo ja kartiot. Kolmiulotteisille kappaleille lasketaan yleensä tilavuus. Lisäksi voidaan laskea esim. kappaleen kokonaispinta-ala.</text:p>
      <text:p text:style-name="Text_20_body"><text:line-break/></text:p>
      <text:h text:style-name="Heading_20_3" text:outline-level="3"><text:bookmark-start text:name="__RefHeading___kuutio_ja_suorakulmainen_saermioe_2"/><text:bookmark-start text:name="kuutio_ja_suorakulmainen_saermioe"/>Kuutio ja suorakulmainen särmiö<text:bookmark-end text:name="__RefHeading___kuutio_ja_suorakulmainen_saermioe_2"/><text:bookmark-end text:name="kuutio_ja_suorakulmainen_saermioe"/></text:h>
      <text:p text:style-name="Text_20_body">Suorakulmaisen särmiön kaikki <text:span text:style-name="Strong_20_Emphasis">kulmat ovat 90°</text:span>:tta ja se muodostuu kuudesta suorakulmion muotoisesta tahkosta. Suorakulmaisessa särmiössä vastakkain olevat tahkot ovat yhteneviä.</text:p>
      <text:p text:style-name="Text_20_body"><draw:frame draw:style-name="media" draw:name="0" text:anchor-type="as-char" draw:z-index="0" svg:width="6.6145833333333cm" style:rel-width="100%" svg:height="3.6120591581342cm" style:rel-height="scale"><draw:image xlink:href="Pictures/88fada3f9a83a3e3a51abb808d33dad5.png" xlink:type="simple" xlink:show="embed" xlink:actuate="onLoad"/></draw:frame></text:p>
      <text:p text:style-name="Text_20_body"><text:line-break/>
<text:span text:style-name="Strong_20_Emphasis">Kuutio on suorakulmaisen särmiön erikoistapaus.</text:span> Siinä kaikki särmät ovat yhtä pitkiä ja tahkot yhtä suuria. Kaikki kulmat ovat 90°.</text:p>
      <text:p text:style-name="Text_20_body"><text:line-break/>
Kolmiulotteisesta kappaleesta voidaan piirtää <text:span text:style-name="Strong_20_Emphasis">levityskuva</text:span>, josta on helppo laskea kappaleen ulkopinta-ala. Levityskuvasta nähdään, minkälaisista osista kappale on muodostunut.</text:p>
      <text:h text:style-name="Heading_20_5" text:outline-level="5"><text:bookmark-start text:name="__RefHeading___esimerkki_3"/><text:bookmark-start text:name="esimerkki"/>Esimerkki<text:bookmark-end text:name="__RefHeading___esimerkki_3"/><text:bookmark-end text:name="esimerkki"/></text:h>
      <text:p text:style-name="Text_20_body"><text:span text:style-name="Strong_20_Emphasis">Esim. 1.</text:span> Suorakulmaisen särmiön pituus on 47 cm, korkeus 32 cm ja leveys on 25 cm. Piirrä levityskuva suorakulmaisesta särmiöstä.<text:line-break/>
<text:line-break/>
Piirretään ensin kuva suorakulmaisesta särmiöstä.</text:p>
      <text:p text:style-name="Text_20_body"><draw:frame draw:style-name="media" draw:name="1" text:anchor-type="as-char" draw:z-index="1" svg:width="5.2916666666667cm" style:rel-width="100%" svg:height="3.854589678511cm" style:rel-height="scale"><draw:image xlink:href="Pictures/1793e4fc85cad41a360f97c39a2d36e4.png" xlink:type="simple" xlink:show="embed" xlink:actuate="onLoad"/></draw:frame></text:p>
      <text:p text:style-name="Text_20_body"><text:line-break/>
Piirretään levityskuva:</text:p>
      <text:p text:style-name="Text_20_body"><draw:frame draw:style-name="media" draw:name="2" text:anchor-type="as-char" draw:z-index="2" svg:width="10.583333333333cm" svg:height="6.357800982801cm"><draw:image xlink:href="Pictures/1cc9c3b6b6d5aa445d9fdf6ac92b0753.png" xlink:type="simple" xlink:show="embed" xlink:actuate="onLoad"/></draw:frame></text:p>
      <text:h text:style-name="Heading_20_3" text:outline-level="3"><text:bookmark-start text:name="__RefHeading___kuution_ja_suorakulmaisen_saermioen_tilavuus_ja_kokonaispinta-ala_4"/><text:bookmark-start text:name="kuution_ja_suorakulmaisen_saermioen_tilavuus_ja_kokonaispinta-ala"/>Kuution ja suorakulmaisen särmiön tilavuus ja kokonaispinta-ala<text:bookmark-end text:name="__RefHeading___kuution_ja_suorakulmaisen_saermioen_tilavuus_ja_kokonaispinta-ala_4"/><text:bookmark-end text:name="kuution_ja_suorakulmaisen_saermioen_tilavuus_ja_kokonaispinta-ala"/></text:h>
      <text:p text:style-name="Text_20_body">Suorakulmaisen särmiön pituus, korkeus ja leveys nimetään usein kirjaimilla <text:span text:style-name="Emphasis">a, b</text:span> ja <text:span text:style-name="Emphasis">c</text:span>. Koska kuutiossa kaikki särmät ovat yhtä pitkät, merkitään pituutta, korkeutta ja leveyttä kirjaimella <text:span text:style-name="Emphasis">a</text:span>.</text:p>
      <text:p text:style-name="Text_20_body"><text:line-break/></text:p>
      <text:p text:style-name="Text_20_body"><text:line-break/></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Kuution tilavuus ja kokonaispinta-ala</text:span></text:p><text:p text:style-name="Text_20_body">eli</text:p></table:table-cell></table:table-row></table:table></draw:text-box></draw:frame></text:p>
      <text:p text:style-name="Text_20_body"><text:line-break/></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text:span text:style-name="Strong_20_Emphasis">Suorakulmaisen särmiön tilavuus ja kokonaispinta-ala</text:span></text:p><text:p text:style-name="Text_20_body">eli</text:p></table:table-cell></table:table-row></table:table></draw:text-box></draw:frame></text:p>
      <text:h text:style-name="Heading_20_5" text:outline-level="5"><text:bookmark-start text:name="__RefHeading___esimerkki_5"/><text:bookmark-start text:name="esimerkki1"/>Esimerkki<text:bookmark-end text:name="__RefHeading___esimerkki_5"/><text:bookmark-end text:name="esimerkki1"/></text:h>
      <text:p text:style-name="Text_20_body"><text:line-break/>
<text:line-break/>
<text:span text:style-name="Strong_20_Emphasis">Esim. 2.</text:span> Laske esimerkin 1 suorakulmaisen särmiön tilavuus litroina ja kokonaispinta-ala.</text:p>
      <text:p text:style-name="Text_20_body"><draw:frame draw:style-name="media" draw:name="3" text:anchor-type="as-char" draw:z-index="3" svg:width="5.2916666666667cm" style:rel-width="100%" svg:height="3.854589678511cm" style:rel-height="scale"><draw:image xlink:href="Pictures/1793e4fc85cad41a360f97c39a2d36e4.png" xlink:type="simple" xlink:show="embed" xlink:actuate="onLoad"/></draw:frame><text:line-break/>
<text:line-break/>
<text:span text:style-name="Emphasis"><text:span text:style-name="Strong_20_Emphasis">Tilavuus:</text:span> </text:span> <text:line-break/>
<text:line-break/>
Muutetaan mitat senttimetreistä desimetreiksi, koska .</text:p>
      <text:p text:style-name="Text_20_body"><text:line-break/>
<text:line-break/>
<text:span text:style-name="Emphasis"><text:span text:style-name="Strong_20_Emphasis">Kokonaispinta-ala:</text:span> </text:span></text:p>
      <text:p text:style-name="Text_20_body"><text:line-break/></text:p>
      <text:h text:style-name="Heading_20_3" text:outline-level="3"><text:bookmark-start text:name="__RefHeading___suora_ympyraelierioe_6"/><text:bookmark-start text:name="suora_ympyraelierioe"/>Suora ympyrälieriö<text:bookmark-end text:name="__RefHeading___suora_ympyraelierioe_6"/><text:bookmark-end text:name="suora_ympyraelierioe"/></text:h>
      <text:p text:style-name="Text_20_body">Suora ympyrälieriö on kappale, jonka pohjana ja kantena on ympyrä. Suoran ympyrälieriön korkeusjana on 90° kulmassa pohjana ja kantena olevien ympyröiden suhteen. Ympyrälieriössä on vaippa, joka on levitettynä suorakulmion muotoinen. Arkikielessä suoraa ympyrälieriötä kutsutaan usein sylinteriksi.</text:p>
      <text:p text:style-name="Text_20_body"><draw:frame draw:style-name="media" draw:name="4" text:anchor-type="as-char" draw:z-index="4" svg:width="5.2916666666667cm" style:rel-width="100%" svg:height="4.7302483069977cm" style:rel-height="scale"><draw:image xlink:href="Pictures/211fabb7d12093f8d612c95248ab1d45.png" xlink:type="simple" xlink:show="embed" xlink:actuate="onLoad"/></draw:frame></text:p>
      <text:p text:style-name="Text_20_body"><text:line-break/></text:p>
      <text:p text:style-name="Text_20_body"><draw:frame draw:style-name="PluginODTAutoStyle_Frame_9_text_frame" draw:name="Frame3" text:anchor-type="paragraph" svg:width="450pt" draw:z-index="0" svg:min-height="1cm"><draw:text-box><table:table table:style-name="Table"><table:table-column table:style-name="odt_auto_style_table_column_3_1"/><table:table-row><table:table-cell office:value-type="string" table:style-name="tablecell"><text:p text:style-name="tablealignleft"> <text:span text:style-name="Strong_20_Emphasis">Suoran ympyrälieriön tilavuus ja kokonaispinta-ala</text:span></text:p><text:p text:style-name="Text_20_body"><text:line-break/>
</text:p></table:table-cell></table:table-row></table:table></draw:text-box></draw:frame></text:p>
      <text:p text:style-name="Text_20_body"><text:line-break/></text:p>
      <text:h text:style-name="Heading_20_5" text:outline-level="5"><text:bookmark-start text:name="__RefHeading___tehtaevaet_7"/><text:bookmark-start text:name="tehtaevaet"/>Tehtävät<text:bookmark-end text:name="__RefHeading___tehtaevaet_7"/><text:bookmark-end text:name="tehtaevae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42:47</meta:creation-date>
    <dc:creator>Generated</dc:creator>
    <dc:date>2026-09-12T13::42:47</dc:date>
    <dc:language>en-US</dc:language>
    <meta:editing-cycles>1</meta:editing-cycles>
    <meta:editing-duration>PT0S</meta:editing-duration>
    <dc:title>matematiikka:kuutio_ja_suorakulmainen_saermioe</dc:title>
  </office:meta>
</office:document-meta>
</file>