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mittakaava"/><text:bookmark-start text:name="__RefHeading___mittakaava_1"/><text:bookmark-start text:name="mittakaava"/>Mittakaava<text:bookmark-end text:name="__RefHeading___mittakaava_1"/><text:bookmark-end text:name="mittakaava"/></text:h>
      <text:p text:style-name="Text_20_body"><text:span text:style-name="Strong_20_Emphasis">Mittakaavaa</text:span> käytetään, kun halutaan ilmoittaa todellisen koon ja siitä tehdyn pienoismallin suhde. Esimerkiksi <text:span text:style-name="Strong_20_Emphasis">maastokartta on aina pienoismalli luonnosta</text:span>. Kartassa tuleekin aina ilmoittaa käytetty mittakaava. <text:span text:style-name="Strong_20_Emphasis">Mittakaava kertoo, paljonko karttaa on pienennetty todellisesta.</text:span></text:p>
      <text:p text:style-name="Text_20_body">Mittakaava 1:200 tarkoittaa pienennystä, 1 mittayksikkö pienoismallissa vastaa 200 mittayksikköä luonnossa. Jos esimerkiksi kuvan laivan pienoismalli on 0,30 metrin pituinen, on todellinen laiva 200 kertaa suurempi, eli 60 metriä.</text:p>
      <text:h text:style-name="Heading_20_2" text:outline-level="2"><text:bookmark-start text:name="__RefHeading___miten_lasketaan_2"/><text:bookmark-start text:name="miten_lasketaan"/>Miten lasketaan?<text:bookmark-end text:name="__RefHeading___miten_lasketaan_2"/><text:bookmark-end text:name="miten_lasketaan"/></text:h>
      <text:h text:style-name="Heading_20_4" text:outline-level="4"><text:bookmark-start text:name="__RefHeading___esimerkki_1_3"/><text:bookmark-start text:name="esimerkki_1"/>Esimerkki 1<text:bookmark-end text:name="__RefHeading___esimerkki_1_3"/><text:bookmark-end text:name="esimerkki_1"/></text:h>
      <text:p text:style-name="Text_20_body">Miten ratkaiset oheisen yhtälön?</text:p>
      <text:p text:style-name="Text_20_body">Yhtälö voidaan ratkaista kertomalla luvut ristiin. Vasemman puolen nimittäjä kerrotaan oikean puolen osoittajalla, ja vasemman puolen osoittaja kerrotaan oikean puolen nimittäjällä.</text:p>
      <text:p text:style-name="Text_20_body">$x = \frac{15\cdot 30}{90} = 5</text:p>
      <text:p text:style-name="Text_20_body"><text:span text:style-name="Strong_20_Emphasis">Vastaus:</text:span> </text:p>
      <text:h text:style-name="Heading_20_4" text:outline-level="4"><text:bookmark-start text:name="__RefHeading___esimerkki_2_4"/><text:bookmark-start text:name="esimerkki_2"/>Esimerkki 2<text:bookmark-end text:name="__RefHeading___esimerkki_2_4"/><text:bookmark-end text:name="esimerkki_2"/></text:h>
      <text:p text:style-name="Text_20_body">Talon pohjapiirustuksessa mittakaava on 1 : 100. Piirustuksessa olohuhuoneen leveys on 3 cm. Kuinka leveä olohuone on todellisuudessa?</text:p>
      <text:p text:style-name="Text_20_body">Mittakaavatehtävät voi ratkaista helpoiten tekemällä taulukko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Mittakaava  </text:p>
          </table:table-cell>
          <table:table-cell office:value-type="string" table:style-name="tableheader">
            <text:p text:style-name="Table_20_Heading">  Koko (cm)  </text:p>
          </table:table-cell>
        </table:table-row>
        <table:table-row>
          <table:table-cell office:value-type="string" table:style-name="tableheader">
            <text:p text:style-name="Table_20_Heading"> Pienoismallissa   </text:p>
          </table:table-cell>
          <table:table-cell office:value-type="string" table:style-name="tablecell">
            <text:p text:style-name="tablealigncenter">  1          </text:p>
          </table:table-cell>
          <table:table-cell office:value-type="string" table:style-name="tablecell">
            <text:p text:style-name="tablealigncenter">  3     </text:p>
          </table:table-cell>
        </table:table-row>
        <table:table-row>
          <table:table-cell office:value-type="string" table:style-name="tableheader">
            <text:p text:style-name="Table_20_Heading"> Luonnossa   </text:p>
          </table:table-cell>
          <table:table-cell office:value-type="string" table:style-name="tablecell">
            <text:p text:style-name="tablealigncenter">  100        </text:p>
          </table:table-cell>
          <table:table-cell office:value-type="string" table:style-name="tablecell">
            <text:p text:style-name="tablealigncenter">  x     </text:p>
          </table:table-cell>
        </table:table-row>
      </table:table>
      <text:p text:style-name="Text_20_body">Tehdään ylläolevista luvuista verrantoyhtälö ja ratkaistaan se ristiinkertomalla.</text:p>
      <text:p text:style-name="Text_20_body">Vastauksen yksikkö on sama kuin lähtötiedoissa, eli <text:span text:style-name="Strong_20_Emphasis">vastaus on $\boldsymbol{300\ cm}$</text:span>.</text:p>
      <text:h text:style-name="Heading_20_4" text:outline-level="4"><text:bookmark-start text:name="__RefHeading___esimerkki_3_5"/><text:bookmark-start text:name="esimerkki_3"/>Esimerkki 3<text:bookmark-end text:name="__RefHeading___esimerkki_3_5"/><text:bookmark-end text:name="esimerkki_3"/></text:h>
      <text:p text:style-name="Text_20_body">Suunnistuskartan mittakaava on 1 : 10 000. Kuinka pitkää matkaa kartalla vastaa 100 m luonnossa?</text:p>
      <text:p text:style-name="Text_20_body">Tehdään taulukko vastaavasti kuin edellisessäkin esimerkissä, mutta nyt yksikkönä on metri.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Mittakaava  </text:p>
          </table:table-cell>
          <table:table-cell office:value-type="string" table:style-name="tableheader">
            <text:p text:style-name="Table_20_Heading">  Koko (m)  </text:p>
          </table:table-cell>
        </table:table-row>
        <table:table-row>
          <table:table-cell office:value-type="string" table:style-name="tableheader">
            <text:p text:style-name="Table_20_Heading"> Kartallla   </text:p>
          </table:table-cell>
          <table:table-cell office:value-type="string" table:style-name="tablecell">
            <text:p text:style-name="tablealigncenter">  1          </text:p>
          </table:table-cell>
          <table:table-cell office:value-type="string" table:style-name="tablecell">
            <text:p text:style-name="tablealigncenter">  x     </text:p>
          </table:table-cell>
        </table:table-row>
        <table:table-row>
          <table:table-cell office:value-type="string" table:style-name="tableheader">
            <text:p text:style-name="Table_20_Heading"> Luonnossa   </text:p>
          </table:table-cell>
          <table:table-cell office:value-type="string" table:style-name="tablecell">
            <text:p text:style-name="tablealigncenter">  10 000        </text:p>
          </table:table-cell>
          <table:table-cell office:value-type="string" table:style-name="tablecell">
            <text:p text:style-name="tablealigncenter">  100     </text:p>
          </table:table-cell>
        </table:table-row>
      </table:table>
      <text:p text:style-name="Text_20_body">Tehdään verrantoyhtälö ja ratkaistaan se ristiinkertomalla.</text:p>
      <text:p text:style-name="Text_20_body">Yksikkö on sama kuin lähtöarvoissa, eli metri. <text:span text:style-name="Strong_20_Emphasis">Vastaus on siis</text:span> .</text:p>
      <text:h text:style-name="Heading_20_4" text:outline-level="4"><text:bookmark-start text:name="__RefHeading___esimerkki_4_6"/><text:bookmark-start text:name="esimerkki_4"/>Esimerkki 4<text:bookmark-end text:name="__RefHeading___esimerkki_4_6"/><text:bookmark-end text:name="esimerkki_4"/></text:h>
      <text:p text:style-name="Text_20_body">Pienessä Suomen kartassa Suomen korkeus on 11 cm. Todellisuudessa Suomen korkeus on noin 1100 km. Mikä on kartan mittakaava?</text:p>
      <text:p text:style-name="Text_20_body">Ennen taulukon tekemistä muutetaan annetut suureet samaan yksikköön. Molemmat voi muuttaa esimerkiksi metreiksi.</text:p>
      <text:p text:style-name="Text_20_body"><text:line-break/>
</text:p>
      <text:p text:style-name="Text_20_body">Syötetään saadut luvut taulukkoon. Koska emme tiedä mittakaavaa, käytetään mittakaavana 1 : x.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Mittakaava  </text:p>
          </table:table-cell>
          <table:table-cell office:value-type="string" table:style-name="tableheader">
            <text:p text:style-name="Table_20_Heading">  Koko (m)  </text:p>
          </table:table-cell>
        </table:table-row>
        <table:table-row>
          <table:table-cell office:value-type="string" table:style-name="tableheader">
            <text:p text:style-name="Table_20_Heading"> Kartallla   </text:p>
          </table:table-cell>
          <table:table-cell office:value-type="string" table:style-name="tablecell">
            <text:p text:style-name="tablealigncenter">  1          </text:p>
          </table:table-cell>
          <table:table-cell office:value-type="string" table:style-name="tablecell">
            <text:p text:style-name="tablealigncenter">  0,11     </text:p>
          </table:table-cell>
        </table:table-row>
        <table:table-row>
          <table:table-cell office:value-type="string" table:style-name="tableheader">
            <text:p text:style-name="Table_20_Heading"> Luonnossa   </text:p>
          </table:table-cell>
          <table:table-cell office:value-type="string" table:style-name="tablecell">
            <text:p text:style-name="tablealigncenter">  x        </text:p>
          </table:table-cell>
          <table:table-cell office:value-type="string" table:style-name="tablecell">
            <text:p text:style-name="tablealigncenter">  1 100 000     </text:p>
          </table:table-cell>
        </table:table-row>
      </table:table>
      <text:p text:style-name="Text_20_body">Ratkaistaan x.</text:p>
      <text:p text:style-name="Text_20_body"><text:span text:style-name="Strong_20_Emphasis">Vastaus: Kartan mittakaava on</text:span>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40:48</meta:creation-date>
    <dc:creator>Generated</dc:creator>
    <dc:date>2026-09-12T13::40:48</dc:date>
    <dc:language>en-US</dc:language>
    <meta:editing-cycles>1</meta:editing-cycles>
    <meta:editing-duration>PT0S</meta:editing-duration>
    <dc:title>matematiikka:mittakaava</dc:title>
  </office:meta>
</office:document-meta>
</file>