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matiikka:peruslaskutoimitukset_murtoluvuilla"/><text:bookmark-start text:name="__RefHeading___peruslaskutoimitukset_murtoluvuilla_1"/><text:bookmark-start text:name="peruslaskutoimitukset_murtoluvuilla"/>Peruslaskutoimitukset murtoluvuilla<text:bookmark-end text:name="__RefHeading___peruslaskutoimitukset_murtoluvuilla_1"/><text:bookmark-end text:name="peruslaskutoimitukset_murtoluvuilla"/></text:h>
      <text:p text:style-name="Text_20_body"><text:line-break/></text:p>
      <text:h text:style-name="Heading_20_4" text:outline-level="4"><text:bookmark-start text:name="__RefHeading___murtolukujen_yhteen-_ja_vaehennyslasku_2"/><text:bookmark-start text:name="murtolukujen_yhteen-_ja_vaehennyslasku"/>Murtolukujen yhteen- ja vähennyslasku<text:bookmark-end text:name="__RefHeading___murtolukujen_yhteen-_ja_vaehennyslasku_2"/><text:bookmark-end text:name="murtolukujen_yhteen-_ja_vaehennyslasku"/></text:h>
      <text:p text:style-name="Text_20_body">Murtolukujen yhteen- ja vähennyslaskuissa murtolukujen nimittäjien täytyy olla samat. Murtolukuja täytyy siis tarvittaessa laventaa, jos nimittäjät ovat erisuuret. Kun nimittäjät ovat samat, osoittajat lasketaan yhteen. </text:p>
      <text:p text:style-name="Text_20_body"><text:line-break/>Sekaluvut voidaan muuttaa (epä)murtoluvuiksi ennen laskutoimitusta. Erityisesti murtolukujen yhteenlaskussa, laskutehtävät onnistuvat hyvin, vaikka lasketaan suoraan sekaluvuilla.</text:p>
      <text:p text:style-name="Text_20_body"><text:line-break/>Lopullinen vastaus annetaan aina sekalukuna ja mahdollisimman yksinkertaiseen muotoon supistettuna.</text:p>
      <text:p text:style-name="Text_20_body"><text:line-break/></text:p>
      <text:h text:style-name="Heading_20_5" text:outline-level="5"><text:bookmark-start text:name="__RefHeading___esimerkkejae_3"/><text:bookmark-start text:name="esimerkkejae"/>Esimerkkejä<text:bookmark-end text:name="__RefHeading___esimerkkejae_3"/><text:bookmark-end text:name="esimerkkejae"/></text:h>
      <text:p text:style-name="Text_20_body"><text:line-break/>
Esim. 1. Laske.</text:p>
      <text:p text:style-name="Text_20_body"><text:line-break/></text:p>
      <text:p text:style-name="Text_20_body"><text:line-break/> viimeisessä vaiheessa voidaan supistaa</text:p>
      <text:p text:style-name="Text_20_body"><text:line-break/> kokonaiset voi laskea suoraan yhteen</text:p>
      <text:p text:style-name="Text_20_body"><text:line-break/><text:span text:style-name="Strong_20_Emphasis">Eri nimittäjät:</text:span></text:p>
      <text:p text:style-name="Text_20_body"><text:line-break/></text:p>
      <text:p text:style-name="Text_20_body"><text:line-break/></text:p>
      <text:p text:style-name="Text_20_body"><text:line-break/>
<text:line-break/>tehtävä ei vaadi sekaluvun muuttamista (epä)murtoluvuksi, koska osoittajat voidaan laskea suoraan (5 − 2 = 3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4::46:11</meta:creation-date>
    <dc:creator>Generated</dc:creator>
    <dc:date>2026-08-17T04::46:11</dc:date>
    <dc:language>en-US</dc:language>
    <meta:editing-cycles>1</meta:editing-cycles>
    <meta:editing-duration>PT0S</meta:editing-duration>
    <dc:title>matematiikka:peruslaskutoimitukset_murtoluvuilla</dc:title>
  </office:meta>
</office:document-meta>
</file>