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luvun_tarkkuus_likiarvo_ja_pyoristaminen"/><text:bookmark-start text:name="__RefHeading___luvun_tarkkuus_likiarvot_ja_pyoeristaeminen_tehtaevaet_1"/><text:bookmark-start text:name="luvun_tarkkuus_likiarvot_ja_pyoeristaeminen_tehtaevaet"/>Luvun tarkkuus, likiarvot ja pyöristäminen, tehtävät<text:bookmark-end text:name="__RefHeading___luvun_tarkkuus_likiarvot_ja_pyoeristaeminen_tehtaevaet_1"/><text:bookmark-end text:name="luvun_tarkkuus_likiarvot_ja_pyoeristaeminen_tehtaevaet"/></text:h>
      <text:p text:style-name="Text_20_body"><text:a xlink:type="simple" xlink:href="https://opetus.wiki/doku.php/matematiikka:luvun_tarkkuus_likiarvot_ja_pyoeristaeminen" text:style-name="Internet_20_link" text:visited-style-name="Visited_20_Internet_20_Link">Teoriaa tehtävien tueksi</text:a></text:p>
      <text:list text:style-name="Numbering_20_1" text:continue-numbering="false">
        <text:list-item>
          <text:p text:style-name="LastListParagraph_Numbering_20_1_Content_First"> Täydennä taulukko. Pyöristä pyydettyyn tarkkuuteen. <text:line-break/> <text:line-break/>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uku </text:p>
          </table:table-cell>
          <table:table-cell office:value-type="string" table:style-name="tableheader">
            <text:p text:style-name="Table_20_Heading"> Kokonaislukujen tarkkuus </text:p>
          </table:table-cell>
          <table:table-cell office:value-type="string" table:style-name="tableheader">
            <text:p text:style-name="Table_20_Heading"> Kahden desimaalin tarkkuus </text:p>
          </table:table-cell>
          <table:table-cell office:value-type="string" table:style-name="tableheader">
            <text:p text:style-name="Table_20_Heading"> Kymmenien tarkkuus </text:p>
          </table:table-cell>
        </table:table-row>
        <table:table-row>
          <table:table-cell office:value-type="string" table:style-name="tableheader">
            <text:p text:style-name="Table_20_Heading"> 35,48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54,58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7,978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233,877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4,99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Kuinka monta merkitsevää numeroa luvussa on?</text:p>
      <text:p text:style-name="Text_20_body">a. 4568,2 <text:line-break/>b. 3055</text:p>
      <text:list text:style-name="Numbering_20_1" text:continue-numbering="false">
        <text:list-item>
          <text:p text:style-name="Numbering_20_1_Content_First"> 3055</text:p>
        </text:list-item>
        <text:list-item>
          <text:p text:style-name="Numbering_20_1_Content"> 500</text:p>
        </text:list-item>
        <text:list-item>
          <text:p text:style-name="Numbering_20_1_Content"> 63,050</text:p>
        </text:list-item>
        <text:list-item>
          <text:p text:style-name="Numbering_20_1_Content"> 0,470</text:p>
        </text:list-item>
        <text:list-item>
          <text:p text:style-name="Numbering_20_1_Content_Last"> 450,5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52:44</meta:creation-date>
    <dc:creator>Generated</dc:creator>
    <dc:date>2026-08-21T22::52:44</dc:date>
    <dc:language>en-US</dc:language>
    <meta:editing-cycles>1</meta:editing-cycles>
    <meta:editing-duration>PT0S</meta:editing-duration>
    <dc:title>matematiikka:tehtavat:luvun_tarkkuus_likiarvo_ja_pyoristaminen</dc:title>
  </office:meta>
</office:document-meta>
</file>