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0eb9eea685251abff98094045f9f32d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atematiikka:tehtavat:prosentti"/><text:bookmark-start text:name="__RefHeading___prosentti_tehtaevaet_1"/><text:bookmark-start text:name="prosentti_tehtaevaet"/>Prosentti, tehtävät<text:bookmark-end text:name="__RefHeading___prosentti_tehtaevaet_1"/><text:bookmark-end text:name="prosentti_tehtaevaet"/></text:h>
      <text:p text:style-name="Text_20_body"><text:a xlink:type="simple" xlink:href="https://opetus.wiki/doku.php/matematiikka:prosentti" text:style-name="Internet_20_link" text:visited-style-name="Visited_20_Internet_20_Link">Teoriaa tehtävien tueksi</text:a></text:p>
      <text:p text:style-name="Text_20_body"><text:span text:style-name="Strong_20_Emphasis">1.</text:span> Merkitse mustan osuuden suuruus prosentteina.</text:p>
      <text:p text:style-name="Text_20_body"><draw:frame draw:style-name="media" draw:name="0" text:anchor-type="as-char" draw:z-index="0" svg:width="15.875cm" svg:height="7.9375cm"><draw:image xlink:href="Pictures/e0eb9eea685251abff98094045f9f32d.png" xlink:type="simple" xlink:show="embed" xlink:actuate="onLoad"/></draw:frame></text:p>
      <text:p text:style-name="Text_20_body"><text:span text:style-name="Strong_20_Emphasis">2.</text:span> Täydennä taulukko.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 Prosenttiluku  </text:p>
          </table:table-cell>
          <table:table-cell office:value-type="string" table:style-name="tableheader">
            <text:p text:style-name="Table_20_Heading">  Murtoluku  </text:p>
          </table:table-cell>
          <table:table-cell office:value-type="string" table:style-name="tableheader">
            <text:p text:style-name="Table_20_Heading"> Desimaaliluku  </text:p>
          </table:table-cell>
        </table:table-row>
        <table:table-row>
          <table:table-cell office:value-type="string" table:style-name="tablecell">
            <text:p text:style-name="tablealigncenter">  1 %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center">  0,09  </text:p>
          </table:table-cell>
        </table:table-row>
        <table:table-row>
          <table:table-cell office:value-type="string" table:style-name="tablecell">
            <text:p text:style-name="tablealigncenter">  15 %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center">  0,005  </text:p>
          </table:table-cell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center">  1,25  </text:p>
          </table:table-cell>
        </table:table-row>
      </table:table>
      <text:p text:style-name="Text_20_body"><text:span text:style-name="Strong_20_Emphasis">3.</text:span> Laske tai päättele. <text:line-break/>
a) 1 % 300 eurosta. <text:line-break/>
b) 3 % 500 eurosta. <text:line-break/>
c) 25 % 600 eurosta. <text:line-break/>
d) 10 % 500 eurosta. <text:line-break/>
e) 30 % 250 eurosta. <text:line-break/>
f) 75 % 800 eurosta. <text:line-break/>
g) 90 % 60 eurosta.</text:p>
      <text:p text:style-name="Text_20_body"><text:span text:style-name="Strong_20_Emphasis">4.</text:span> Laske tai päättele. Kuinka monta prosenttia <text:line-break/>
a) 2 euroa on 20 eurosta? <text:line-break/>
b) 35 euroa on 70 eurosta? <text:line-break/>
c) 30 euroa 120 eurosta? <text:line-break/>
d) 90 euroa 120 eurosta? <text:line-break/>
e) 75 euroa 100 eurosta? <text:line-break/>
f) 180 euroa 200 eurosta? <text:line-break/>
g) 5 euroa 5000 eurosta?</text:p>
      <text:p text:style-name="Text_20_body"><text:span text:style-name="Strong_20_Emphasis">5.</text:span> Kuinka monta prosenttia on <text:line-break/>
a) puolet luvusta? <text:line-break/>
b) sadasosa luvusta? <text:line-break/>
c) kymmenesosa luvusta? <text:line-break/>
d) neljäsosa luvusta? <text:line-break/>
e) kaksi viidesosaa luvusta? <text:line-break/>
f) luku itse?</text:p>
      <text:p text:style-name="Text_20_body"><text:span text:style-name="Strong_20_Emphasis">Muista kirjoittaa seuraavissa tehtävissä laskulausekkeet näkyviin.</text:span></text:p>
      <text:p text:style-name="Text_20_body"><text:span text:style-name="Strong_20_Emphasis">6.</text:span> Laske <text:line-break/>
a) 13 % luvusta 375. <text:line-break/>
b) 17 % luvusta 157. <text:line-break/>
c) 3 % luvusta 748. <text:line-break/>
d) 69 % 780 eurosta. <text:line-break/>
e) 110 % 5,5 eurosta. <text:line-break/>
f) 137 % luvusta 245.</text:p>
      <text:p text:style-name="Text_20_body"><text:span text:style-name="Strong_20_Emphasis">7.</text:span> Kuinka monta prosenttia <text:line-break/>
a) 10 metriä on 16 metristä. <text:line-break/>
b) 400 grammaa on 2 kilogrammasta. <text:line-break/>
c) 48 minuuttia on tunnista. <text:line-break/>
d) 40 euroa on 120 eurosta. <text:line-break/>
e) 15 senttiä on 3 metristä. <text:line-break/>
f) 2,5 desilitraa on 2 litrasta.</text:p>
      <text:p text:style-name="Text_20_body"><text:span text:style-name="Strong_20_Emphasis">8.</text:span> Lukujärjestyksessä on viikossa yhteensä 30 tuntia opetusta, joista 4 h on matematiikkaa. Kuinka monta prosenttia viikon oppitunneista on matematiikkaa?</text:p>
      <text:p text:style-name="Text_20_body"><text:span text:style-name="Strong_20_Emphasis">9.</text:span> Tuotteen hinta on 680 euroa. Saat tuotteesta alennusta 23 %. Kuinka suuri alennus on euroina?</text:p>
      <text:p text:style-name="Text_20_body"><text:span text:style-name="Strong_20_Emphasis">10.</text:span> Karkkipussissa on suklaakarkkeja 31 %. Karkkeja on yhteensä 48 kappaletta. Kuinka monta suklaakarkkia pussissa on.</text:p>
      <text:p text:style-name="Text_20_body"><text:span text:style-name="Strong_20_Emphasis">11.</text:span> Kuinka monta prosenttia luku 1547 on luvusta 1655?</text:p>
      <text:p text:style-name="Text_20_body"><text:span text:style-name="Strong_20_Emphasis">12.</text:span> Kuinka monta prosenttia viikon päivistä on arkipäiviä?</text:p>
      <text:p text:style-name="Text_20_body"><text:span text:style-name="Strong_20_Emphasis">13.</text:span> Päättele, mistä määrästä <text:line-break/>
a) 50 % on 85 € <text:line-break/>
b) 10 % on 32 <text:line-break/>
c) 25 % on 34 m <text:line-break/>
d) 20 % on 15 € <text:line-break/>
e) 100 % on 84 <text:line-break/>
f) 150 % on 75 € <text:line-break/></text:p>
      <text:p text:style-name="Text_20_body"><text:span text:style-name="Strong_20_Emphasis">14.</text:span> . Laske, mistä luvusta <text:line-break/>
a) 35 % on 25 <text:line-break/>
b) 22 % on 457 <text:line-break/>
c) 87 % on 48 <text:line-break/>
d) 54,3 % on 1582 <text:line-break/>
e) 97 % on 578 <text:line-break/>
f) 111 % on 358. <text:line-break/>
g) 250 % on 1340 <text:line-break/>
h) 0,2 % on 539 <text:line-break/></text:p>
      <text:p text:style-name="Text_20_body"><text:span text:style-name="Strong_20_Emphasis">15.</text:span> Televisio maksoi ennen joulua 499 € ja joulun jälkeen alennusmyynnissä 349 €. Mikä oli television alennusprosentti?</text:p>
      <text:p text:style-name="Text_20_body"><text:span text:style-name="Strong_20_Emphasis">16.</text:span> Kallen bruttopalkka oli 2540 € kuukaudessa. Kallen nettopalkka oli tältä kuukaudelta 2057 €. Kuinka monta prosenttia Kallen palkasta meni veroihin ja muihin maksuihin?</text:p>
      <text:p text:style-name="Text_20_body"><text:span text:style-name="Strong_20_Emphasis">17.</text:span> Ihmisessä on vettä noin 65 %. Kuinka monta kilogrammaa 60 kg:sta ihmisestä on vettä?</text:p>
      <text:p text:style-name="Text_20_body"><text:span text:style-name="Strong_20_Emphasis">18.</text:span> Rahoista jäi käyttämättä 43 % eli 1245 €. Kuinka paljon rahaa oli alun perin?</text:p>
      <text:p text:style-name="Text_20_body"><text:span text:style-name="Strong_20_Emphasis">19.</text:span> Karkkipussissa on 7 keltaista karkkia. Keltaisten karkkien osuus on 41,2 % koko karkkipussin karkeista. Kuinka monta karkkia pussissa on yhteensä?</text:p>
      <text:p text:style-name="Text_20_body"><text:span text:style-name="Strong_20_Emphasis">20.</text:span> Jogurtissa on hedelmää 6 %. Kuinka monta grammaa 150 g jogurttipurkista on hedelmää?</text:p>
      <text:p text:style-name="Text_20_body"><text:span text:style-name="Strong_20_Emphasis">21.</text:span> Meriveden suolapitoisuus on 3,5 %. Kuinka paljon merivettä oli alun perin, jos haihdutuksen jälkeen vedestä jäi jäljelle 21 g suolaa?</text:p>
      <text:p text:style-name="Text_20_body"><text:span text:style-name="Strong_20_Emphasis">22.</text:span> Marjaseos sisältää 27 % vadelmia ja loput mustikoita. Vadelmia on 1540 g. <text:line-break/>
a) Kuinka paljon marjaseosta on yhteensä? <text:line-break/>
b) Kuinka paljon on mustikoita?</text:p>
      <text:p text:style-name="Text_20_body"><text:span text:style-name="Strong_20_Emphasis">23.</text:span> Luokan oppilaista on poikia 60 %. Kuinka monta poikaa luokalla on, kun tyttöjä on 12?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2T13::39:44</meta:creation-date>
    <dc:creator>Generated</dc:creator>
    <dc:date>2026-09-12T13::39:44</dc:date>
    <dc:language>en-US</dc:language>
    <meta:editing-cycles>1</meta:editing-cycles>
    <meta:editing-duration>PT0S</meta:editing-duration>
    <dc:title>matematiikka:tehtavat:prosentti</dc:title>
  </office:meta>
</office:document-meta>
</file>