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tematiikka:tilastot"/><text:bookmark-start text:name="__RefHeading___tilastot_1"/><text:bookmark-start text:name="tilastot"/>Tilastot<text:bookmark-end text:name="__RefHeading___tilastot_1"/><text:bookmark-end text:name="tilastot"/></text:h>
      <text:p text:style-name="Text_20_body">Tietoa, johon liittyy lukumääriä, voidaan esittää erilaisten tilastojen avulla. Tilastoja esitetään taulukoina tai graafisina esityksinä erilaisten diagrammien avulla. Taulukoiden ja diagrammien avulla tieto pyritään saamaan helpommin hahmotettavaan muotoon.</text:p>
      <text:p text:style-name="Text_20_body"><text:line-break/>
Tilasto on <text:span text:style-name="Strong_20_Emphasis">aineisto</text:span>, jossa esitellään tutkimuksen tai <text:span text:style-name="Strong_20_Emphasis">otannan</text:span> avulla hankittuja <text:span text:style-name="Strong_20_Emphasis">havaintoja</text:span>. Tutkittavia ominaisuuksia kutsutaan <text:span text:style-name="Strong_20_Emphasis">muuttujiksi</text:span>.</text:p>
      <text:p text:style-name="Text_20_body"><text:line-break/>Tilastojen ja kuvaajien lukeminen ja tulkinta on tärkeä arkielämän taito. Esimerkiksi bussi- tai juna-aikataulut ovat yleensä esitetty taulukoina.</text:p>
      <text:p text:style-name="Horizontal_20_Line"/>
      <text:p text:style-name="Text_20_body">Esim. 1. Tutki alla olevaa kuvaajaa. Mitä tietoa löydät alla olevasta kuvaajasta?</text:p>
      <text:p text:style-name="Horizontal_20_Line"/>
      <text:p text:style-name="Text_20_body"><text:line-break/></text:p>
      <text:h text:style-name="Heading_20_2" text:outline-level="2"><text:bookmark-start text:name="__RefHeading___taulukot_2"/><text:bookmark-start text:name="taulukot"/>Taulukot<text:bookmark-end text:name="__RefHeading___taulukot_2"/><text:bookmark-end text:name="taulukot"/></text:h>
      <text:p text:style-name="Text_20_body"><text:line-break/></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Termejä:</text:span></text:p><text:p text:style-name="Text_20_body"><text:span text:style-name="Strong_20_Emphasis">Luokka</text:span>: Aineisto luokitellaan sopiviin osiin. Osat muodostavat luokkia.</text:p><text:p text:style-name="Text_20_body"><text:span text:style-name="Strong_20_Emphasis">Luokkaväli</text:span>: Kahden peräkkäisen luokan alarajojen erotus.</text:p><text:p text:style-name="Text_20_body"><text:span text:style-name="Strong_20_Emphasis">Luokkakeskus</text:span>: Luokan ala- ja ylärajan keskiarvo eli luokan keskikohta.</text:p><text:p text:style-name="Text_20_body"><text:span text:style-name="Strong_20_Emphasis">Frekvenssi, <text:span text:style-name="Emphasis">f</text:span></text:span> : Luokkaan kuuluvien muuttujien lukumäärä.</text:p><text:p text:style-name="Text_20_body"><text:span text:style-name="Strong_20_Emphasis">Suhteellinen frekvenssi, <text:span text:style-name="Emphasis">f-%</text:span></text:span> : Luokkaan kuuluvien muuttujien prosenttiosuus koko aineistosta.</text:p><text:p text:style-name="Text_20_body"><text:span text:style-name="Strong_20_Emphasis">Summafrekvenssi</text:span>: Havaintojen lukumäärä, jotka ovat enintään kyseisen luokan ylärajan suuruisia.</text:p></table:table-cell></table:table-row></table:table></draw:text-box></draw:frame></text:p>
      <text:p text:style-name="Text_20_body">Luokitteluohjeita:</text:p>
      <text:list text:style-name="List_20_1" text:continue-numbering="false">
        <text:list-item>
          <text:p text:style-name="List_20_1_Content_First"> Sopiva luokkien lukumäärä on yleensä 4-6.</text:p>
        </text:list-item>
        <text:list-item>
          <text:p text:style-name="List_20_1_Content"> Luokkaväli on kaikissa luokissa sama. Vältä avoimia luokkavälejä eli alinta ja ylintä luokkaa, joiden ala- ja ylärajaa ei ole annettu.</text:p>
        </text:list-item>
        <text:list-item>
          <text:p text:style-name="List_20_1_Content_Last"> Luokan alaraja on aina suurempi kuin edellisen luokan yläraja ts. kahden peräkkäisen luokan ala- ja yläraja eivät voi olla samat.</text:p>
        </text:list-item>
      </text:list>
      <text:p text:style-name="Text_20_body"><text:line-break/></text:p>
      <text:p text:style-name="Horizontal_20_Line"/>
      <text:p text:style-name="Text_20_body"><text:span text:style-name="Strong_20_Emphasis">Esim. 2.</text:span> Luokittele ryhmän opiskelijoiden pituudet ja täydennä taulukko.</text:p>
      <text:p text:style-name="Text_20_body">Pituudet: 155 cm, 158 cm, 158 cm, 160 cm, 161 cm, 161 cm,
162 cm, 164 cm, 164 cm, 165 cm, 165 cm, 165 cm,
168 cm, 169 cm, 170 cm, 174 cm, 175 cm, 178 cm,
180 cm, 184 cm. </text:p>
      <text:p text:style-name="Horizontal_20_Line"/>
      <text:p text:style-name="Text_20_body"><text:line-break/></text:p>
      <text:h text:style-name="Heading_20_2" text:outline-level="2"><text:bookmark-start text:name="__RefHeading___tilastojen_graafinen_esittaeminen_3"/><text:bookmark-start text:name="tilastojen_graafinen_esittaeminen"/>Tilastojen graafinen esittäminen<text:bookmark-end text:name="__RefHeading___tilastojen_graafinen_esittaeminen_3"/><text:bookmark-end text:name="tilastojen_graafinen_esittaemine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2::50:34</meta:creation-date>
    <dc:creator>Generated</dc:creator>
    <dc:date>2026-09-12T12::50:34</dc:date>
    <dc:language>en-US</dc:language>
    <meta:editing-cycles>1</meta:editing-cycles>
    <meta:editing-duration>PT0S</meta:editing-duration>
    <dc:title>matematiikka:tilastot</dc:title>
  </office:meta>
</office:document-meta>
</file>