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&lt;html&gt;&lt;iframe src=”<text:a xlink:type="simple" xlink:href="https://docs.google.com/spreadsheets/d/e/2PACX-1vQWVlVuAs1WAJQkWFUK2cyFXsVifz2TBYfWRkyJvNRGlzJ9uYOuqrqiuz64EaqhkBMfby3j9E5TgXfk/pubhtml?gid=1438467286&amp;amp;single=true&amp;amp;widget=true&amp;amp;headers=false" text:style-name="Internet_20_link" text:visited-style-name="Visited_20_Internet_20_Link">https://docs.google.com/spreadsheets/d/e/2PACX-1vQWVlVuAs1WAJQkWFUK2cyFXsVifz2TBYfWRkyJvNRGlzJ9uYOuqrqiuz64EaqhkBMfby3j9E5TgXfk/pubhtml?gid=1438467286&amp;amp;single=true&amp;amp;widget=true&amp;amp;headers=false</text:a>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9::00:23</meta:creation-date>
    <dc:creator>Generated</dc:creator>
    <dc:date>2026-08-17T09::00:23</dc:date>
    <dc:language>en-US</dc:language>
    <meta:editing-cycles>1</meta:editing-cycles>
    <meta:editing-duration>PT0S</meta:editing-duration>
    <dc:title>playground:playground</dc:title>
  </office:meta>
</office:document-meta>
</file>