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baf9609d136f32da160ee604c53710.jpg"/>
  <manifest:file-entry manifest:media-type="image/jpeg" manifest:full-path="Pictures/c639fe6b727c0c7ef0fed663229cce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33.866666666667cm" style:rel-width="100%" svg:height="11.641666666667cm" style:rel-height="scale"><draw:image xlink:href="Pictures/6abaf9609d136f32da160ee604c53710.jpg" xlink:type="simple" xlink:show="embed" xlink:actuate="onLoad"/></draw:frame></text:p>
      <text:h text:style-name="Heading_20_2" text:outline-level="2"><text:bookmark text:name="start"/><text:bookmark-start text:name="__RefHeading___avoimia_oppimateriaaleja_ammatilliseen_koulutukseen_1"/><text:bookmark-start text:name="avoimia_oppimateriaaleja_ammatilliseen_koulutukseen"/>Avoimia oppimateriaaleja ammatilliseen koulutukseen<text:bookmark-end text:name="__RefHeading___avoimia_oppimateriaaleja_ammatilliseen_koulutukseen_1"/><text:bookmark-end text:name="avoimia_oppimateriaaleja_ammatilliseen_koulutukseen"/></text:h>
      <text:p text:style-name="Text_20_body">Tämän wikin tavoitteena on luoda ilmaisia ja avoimia oppimateriaaleja ammatilliseen koulutukseen. Sisällön puolesta materiaali soveltuu ainakin osin käytettäväksi myös peruskoulujen vuosiluokilla 7-9. Wiki on tarkoitus jättää avoimeksi, jolloin kuka tahansa voi parantaa, muokata ja kopioida materiaaleja omaan käyttöön. Materiaali lisensoidaan lisenssillä CC BY-SA 4.0, eli sitä voi käyttää ja muokata vapaasti, myös kaupalliseen käyttöön. Sivustolla käytetyt kuvat ovat joko itse tehtyjä tai internetin eri lähteistä otettuja vapaasti käytettäviä kuvia, esimerkiksi <text:a xlink:type="simple" xlink:href="http://pixabay.com" text:style-name="Internet_20_link" text:visited-style-name="Visited_20_Internet_20_Link">Pixabaystä</text:a> tai <text:a xlink:type="simple" xlink:href="http://unsplash.com" text:style-name="Internet_20_link" text:visited-style-name="Visited_20_Internet_20_Link">Unsplashista</text:a>, joiden tapauksessa kuvan lähteeseen ei tarvitse edes viitata.</text:p>
      <text:p text:style-name="Text_20_body">Sivusto on aloitettu osana DYTO-hanketta, jonka tavoitteena on alentaa toisen asteen koulutuksen oppimateriaalikustannuksia. Tekemiseen on saatu rahoitusta opetushallitukselta.</text:p>
      <text:h text:style-name="Heading_20_2" text:outline-level="2"><text:bookmark-start text:name="__RefHeading___osallistuminen_2"/><text:bookmark-start text:name="osallistuminen"/>Osallistuminen<text:bookmark-end text:name="__RefHeading___osallistuminen_2"/><text:bookmark-end text:name="osallistuminen"/></text:h>
      <text:p text:style-name="Text_20_body"><draw:frame draw:style-name="mediaright" draw:name="1" text:anchor-type="paragraph" draw:z-index="1" svg:width="10.583333333333cm" svg:height="7.3504557291667cm"><draw:image xlink:href="Pictures/c639fe6b727c0c7ef0fed663229cce51.jpg" xlink:type="simple" xlink:show="embed" xlink:actuate="onLoad"/></draw:frame>
Alkuvaiheessa materiaali on tuottanut lähinnä Etelä-Pohjanmaan opiston matemaattisten aineiden opettajat. Wikiin tehdään alkuvaiheessa kemian ja fysiikan materiaaleja, mutta wikiin on mahdollista tehdä osio mihin tahansa aineeseen. Jos haluat osallistua materiaalin tuottamiseen tai haluat tuoda omat materiaalisi tähän wikiin, ota yhteyttä <text:a xlink:type="simple" xlink:href="http://epopisto.fi/yhteystiedot" text:style-name="Internet_20_link" text:visited-style-name="Visited_20_Internet_20_Link">Etelä-Pohjanmaan opiston</text:a> Harri Perämäkeen tai Elisa Männistöö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7::15:34</meta:creation-date>
    <dc:creator>Generated</dc:creator>
    <dc:date>2026-09-15T07::15:34</dc:date>
    <dc:language>en-US</dc:language>
    <meta:editing-cycles>1</meta:editing-cycles>
    <meta:editing-duration>PT0S</meta:editing-duration>
    <dc:title>start</dc:title>
  </office:meta>
</office:document-meta>
</file>