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bc6bc6649a10bc2601435ba3282d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llisivu"/><text:bookmark-start text:name="__RefHeading___mallisivu_1"/><text:bookmark-start text:name="mallisivu"/>Mallisivu<text:bookmark-end text:name="__RefHeading___mallisivu_1"/><text:bookmark-end text:name="mallisivu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iivistelmä</text:span></text:p><text:list text:style-name="List_20_1" text:continue-numbering="false"><text:list-item><text:p text:style-name="List_20_1_Content_First"> Tässä</text:p></text:list-item><text:list-item><text:p text:style-name="List_20_1_Content"> Tässä</text:p><text:list text:style-name="List_20_1"><text:list-item><text:p text:style-name="List_20_1_Content"> alaotsikko</text:p></text:list-item></text:list></text:list-item><text:list-item><text:p text:style-name="List_20_1_Content_Last"> Jatkuu</text:p></text:list-item></text:list></table:table-cell></table:table-row></table:table></draw:text-box></draw:frame></text:p>
      <text:p text:style-name="Text_20_body"> <text:span text:style-name="Strong_20_Emphasis"><text:a xlink:type="simple" xlink:href="https://opetus.wiki/doku.php/kemia:tehtaevaet#malli" text:style-name="Internet_20_link" text:visited-style-name="Visited_20_Internet_20_Link">Tehtävät</text:a></text:span> </text:p>
      <text:p text:style-name="Horizontal_20_Line"/>
      <text:p text:style-name="Text_20_body">Kappale</text:p>
      <text:h text:style-name="Heading_20_2" text:outline-level="2"><text:bookmark-start text:name="__RefHeading___otsikko_1_2"/><text:bookmark-start text:name="otsikko_1"/>Otsikko 1<text:bookmark-end text:name="__RefHeading___otsikko_1_2"/><text:bookmark-end text:name="otsikko_1"/></text:h>
      <text:p text:style-name="Text_20_body">Kappale. Boldaus <text:span text:style-name="Strong_20_Emphasis">tähdillä</text:span>, linkit muihin artikkeleihin, esim. <text:a xlink:type="simple" xlink:href="https://opetus.wiki/doku.php/kemia:atomi" text:style-name="Internet_20_link" text:visited-style-name="Visited_20_Internet_20_Link">atomiin</text:a>.</text:p>
      <text:h text:style-name="Heading_20_2" text:outline-level="2"><text:bookmark-start text:name="__RefHeading___otsikko_2_3"/><text:bookmark-start text:name="otsikko_2"/>Otsikko 2<text:bookmark-end text:name="__RefHeading___otsikko_2_3"/><text:bookmark-end text:name="otsikko_2"/></text:h>
      <text:p text:style-name="Text_20_body">Kappale. Alaindeksti<text:span text:style-name="sub">näin</text:span> ja yläindeksit<text:span text:style-name="sup">näin</text:span>. Reaktionuoli tulee automaattisesti, kun laittaa - ja &gt; peräkkäin, →.</text:p>
      <text:h text:style-name="Heading_20_2" text:outline-level="2"><text:bookmark-start text:name="__RefHeading___alaotsikko_4"/><text:bookmark-start text:name="alaotsikko"/>Alaotsikko<text:bookmark-end text:name="__RefHeading___alaotsikko_4"/><text:bookmark-end text:name="alaotsikko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palstojakin pystyy laittamaan. Ja tänne paljon teksti. .gjawioegjaw opigajwoi gawjoip jawoipjhiwoaåhjwäpjbaw ibjawoåibjal kbjaoiwrjb rawölkbj awiojbawlökjb awiorjbkawlöbj raiowj</text:p>
          </table:table-cell>
          <table:table-cell office:value-type="string" table:style-name="tablecell">
            <text:p text:style-name="tablealignleft"><draw:frame draw:style-name="PluginODTAutoStyle_Frame_11_text_frame" draw:name="Frame2" text:anchor-type="paragraph" svg:width="0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Vaikka vierekkäin. Ja sinne laatikon.</text:p></table:table-cell></table:table-row></table:table></draw:text-box></draw:frame></text:p>
            <text:p text:style-name="Text_20_body"> Tai taulukon.</text:p>
          </table:table-cell>
        </table:table-row>
      </table:table>
      <text:p text:style-name="Text_20_body">Voi jakaa myös kolmeen palstaan.</text:p>
      <table:table table:style-name="Table">
        <table:table-column table:style-name="odt_auto_style_table_column_4_1"/>
        <table:table-column table:style-name="odt_auto_style_table_column_4_2"/>
        <table:table-column table:style-name="odt_auto_style_table_column_4_3"/>
        <table:table-row>
          <table:table-cell office:value-type="string" table:style-name="tablecell">
            <text:p text:style-name="tablealignleft">columns</text:p>
          </table:table-cell>
          <table:table-cell office:value-type="string" table:style-name="tablecell"/>
          <table:table-cell office:value-type="string" table:style-name="tablecell">
            <text:p text:style-name="tablealignleft">columns</text:p>
          </table:table-cell>
        </table:table-row>
      </table:table>
      <text:h text:style-name="Heading_20_3" text:outline-level="3"><text:bookmark-start text:name="__RefHeading___osaatko_5"/><text:bookmark-start text:name="osaatko"/>Osaatko?<text:bookmark-end text:name="__RefHeading___osaatko_5"/><text:bookmark-end text:name="osaatko"/></text:h>
      <text:list text:style-name="Numbering_20_1" text:continue-numbering="false">
        <text:list-item>
          <text:p text:style-name="Numbering_20_1_Content_First"> Kysymys.</text:p>
          <text:list text:style-name="Numbering_20_1">
            <text:list-item>
              <text:p text:style-name="Numbering_20_1_Content"> Alakysymys?</text:p>
            </text:list-item>
            <text:list-item>
              <text:p text:style-name="Numbering_20_1_Content"> Alakysymys?</text:p>
            </text:list-item>
          </text:list>
        </text:list-item>
        <text:list-item>
          <text:p text:style-name="Numbering_20_1_Content"> Kysymys 2.</text:p>
          <text:list text:style-name="Numbering_20_1">
            <text:list-item>
              <text:p text:style-name="Numbering_20_1_Content"> Alakysymys</text:p>
            </text:list-item>
            <text:list-item>
              <text:p text:style-name="Numbering_20_1_Content_Last"> Alakysymys.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Vastaukset.</text:p>
          <text:list text:style-name="Numbering_20_1">
            <text:list-item>
              <text:p text:style-name="Numbering_20_1_Content"> alakysymyksen vastaus</text:p>
            </text:list-item>
            <text:list-item>
              <text:p text:style-name="Numbering_20_1_Content"> jne</text:p>
            </text:list-item>
          </text:list>
        </text:list-item>
        <text:list-item>
          <text:p text:style-name="Numbering_20_1_Content"> Kysymys 2</text:p>
          <text:list text:style-name="Numbering_20_1">
            <text:list-item>
              <text:p text:style-name="Numbering_20_1_Content"> alakysymys</text:p>
            </text:list-item>
            <text:list-item>
              <text:p text:style-name="Numbering_20_1_Content_Last"> <draw:frame draw:style-name="media" draw:name="0" text:anchor-type="as-char" draw:z-index="0" svg:width="5.2916666666667cm" style:rel-width="100%" svg:height="5.2007161458333cm" style:rel-height="scale"><draw:image xlink:href="Pictures/14bc6bc6649a10bc2601435ba3282d56.png" xlink:type="simple" xlink:show="embed" xlink:actuate="onLoad"/></draw:frame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2::04:59</meta:creation-date>
    <dc:creator>Generated</dc:creator>
    <dc:date>2026-09-12T12::04:59</dc:date>
    <dc:language>en-US</dc:language>
    <meta:editing-cycles>1</meta:editing-cycles>
    <meta:editing-duration>PT0S</meta:editing-duration>
    <dc:title>wiki:mallisivu</dc:title>
  </office:meta>
</office:document-meta>
</file>