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652bc811628098ed07cfbe5c0f3447.png"/>
  <manifest:file-entry manifest:media-type="image/png" manifest:full-path="Pictures/c522045455b9f6d066d7e637489a7815.png"/>
  <manifest:file-entry manifest:media-type="image/png" manifest:full-path="Pictures/35902be9568d088f6400cc417c053197.png"/>
  <manifest:file-entry manifest:media-type="image/png" manifest:full-path="Pictures/5f20b552edc01041515efee15c08c5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5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kolmiot"/><text:bookmark-start text:name="__RefHeading___kolmio_1"/><text:bookmark-start text:name="kolmio"/>Kolmio<text:bookmark-end text:name="__RefHeading___kolmio_1"/><text:bookmark-end text:name="kolmio"/></text:h>
      <text:p text:style-name="Text_20_body">Kolmiossa on kolme sivua ja kolme kulmaa. <text:span text:style-name="Strong_20_Emphasis">Kolmion kulmien summa on yhteensä 180°</text:span> eli kun kolmiot kulmat lasketaan yhteen, tulos on 180°. Kolmiot voidaan luokitella kahdella tapaa: sivujen perusteella ja kulmien perusteella.</text:p>
      <text:p text:style-name="Text_20_body"><text:line-break/></text:p>
      <text:h text:style-name="Heading_20_3" text:outline-level="3"><text:bookmark-start text:name="__RefHeading___kolmioiden_luokittelu_kulmien_mukaan_2"/><text:bookmark-start text:name="kolmioiden_luokittelu_kulmien_mukaan"/>Kolmioiden luokittelu kulmien mukaan<text:bookmark-end text:name="__RefHeading___kolmioiden_luokittelu_kulmien_mukaan_2"/><text:bookmark-end text:name="kolmioiden_luokittelu_kulmien_mukaan"/></text:h>
      <text:p text:style-name="Text_20_body"><draw:frame draw:style-name="media" draw:name="0" text:anchor-type="as-char" draw:z-index="0" svg:width="18.520833333333cm" style:rel-width="100%" svg:height="5.0675895765472cm" style:rel-height="scale"><draw:image xlink:href="Pictures/59652bc811628098ed07cfbe5c0f3447.png" xlink:type="simple" xlink:show="embed" xlink:actuate="onLoad"/></draw:frame></text:p>
      <text:p text:style-name="Text_20_body"><text:span text:style-name="Strong_20_Emphasis">Suorakulmaisessa kolmiossa on yksi suora kulma</text:span> eli kulman suuruus on 90°. Kaksi muuta kulmaa ovat alle 90 astetta. Suoran kulman merkintänä käytetään pientä neliötä suorassa kulmassa eli tasan 90° kulmassa, muut kulmat merkitään kaarella. Suorakulmaisesta kolmiosta voidaan laskea sivujen pituuksia Pythagoraan lauseen avulla tai sivujen ja kulmien suuruuksia trigonometristen funktioiden avulla (<text:span text:style-name="Emphasis">sin, cos, tan</text:span>).</text:p>
      <text:p text:style-name="Text_20_body"><text:line-break/><text:span text:style-name="Strong_20_Emphasis">Teräväkulmaisessa kolmiossa kaikkien kulmien suuruus on alle 90°.</text:span></text:p>
      <text:p text:style-name="Text_20_body"><text:line-break/><text:span text:style-name="Strong_20_Emphasis">Tylppäkulmaisessa kolmiossa yhden kulman suuruus on yli 90°.</text:span> Tylppäkulmaisen kolmion kaksi muuta kulmaa ovat alle 90 astetta.</text:p>
      <text:p text:style-name="Text_20_body"><text:line-break/></text:p>
      <text:h text:style-name="Heading_20_3" text:outline-level="3"><text:bookmark-start text:name="__RefHeading___kolmioiden_luokittelu_sivujen_mukaan_3"/><text:bookmark-start text:name="kolmioiden_luokittelu_sivujen_mukaan"/>Kolmioiden luokittelu sivujen mukaan<text:bookmark-end text:name="__RefHeading___kolmioiden_luokittelu_sivujen_mukaan_3"/><text:bookmark-end text:name="kolmioiden_luokittelu_sivujen_mukaan"/></text:h>
      <text:p text:style-name="Text_20_body"><draw:frame draw:style-name="media" draw:name="1" text:anchor-type="as-char" draw:z-index="1" svg:width="13.229166666667cm" svg:height="5.5721006144393cm"><draw:image xlink:href="Pictures/c522045455b9f6d066d7e637489a7815.png" xlink:type="simple" xlink:show="embed" xlink:actuate="onLoad"/></draw:frame></text:p>
      <text:p text:style-name="Text_20_body"><text:span text:style-name="Strong_20_Emphasis">Tasakylkisessä kolmiossa on kaksi yhtä pitkää sivua</text:span>, jotka on merkitty kuvaan sivun keskellä olevilla pienillä viivoilla. Koska nämä kaksi sivua ovat yhtä pitkä, myös kolmion kantakulmat ovat yhtä suuret.</text:p>
      <text:p text:style-name="Text_20_body"><text:line-break/><text:span text:style-name="Strong_20_Emphasis">Tasasivuisessa kolmiossa kaikki sivut ovat yhtä pitkiä</text:span>. Koska kaikki sivut ovat yhtä pitkiä, ovat kaikki kulmat myös yhtä suuria. Tasasivuisen kolmion yhden kulman suuruus on .</text:p>
      <text:p text:style-name="Text_20_body"><text:line-break/></text:p>
      <text:h text:style-name="Heading_20_3" text:outline-level="3"><text:bookmark-start text:name="__RefHeading___kolmion_piiri_ja_pinta-ala_4"/><text:bookmark-start text:name="kolmion_piiri_ja_pinta-ala"/>Kolmion piiri ja pinta-ala<text:bookmark-end text:name="__RefHeading___kolmion_piiri_ja_pinta-ala_4"/><text:bookmark-end text:name="kolmion_piiri_ja_pinta-ala"/></text:h>
      <text:p text:style-name="Text_20_body">Kaksiulotteisille kappaleille lasketaan usein piiri ja pinta-ala.</text:p>
      <text:p text:style-name="Text_20_body"><text:line-break/>
<text:span text:style-name="Strong_20_Emphasis">Piiri tarkoittaa kaksiulotteisen kappaleen ympärysmittaa</text:span> eli sitä matkaa, kun kierretään kappale ulkoreunoja pitkin ympäri ja palataan takaisin aloituspisteeseen. Piiri lasketaan sivujen pituuksien summana eli lasketaan kaikkien sivujen pituudet yhteen.</text:p>
      <text:p text:style-name="Text_20_body"><text:span text:style-name="Emphasis">Kolmion piiri = sivun a pituus + sivun b pituus + sivun c pituus</text:span> eli , kun sivujen pituudet ovat <text:span text:style-name="Emphasis">a</text:span>, <text:span text:style-name="Emphasis">b</text:span>, ja <text:span text:style-name="Emphasis">c</text:span>.</text:p>
      <text:p text:style-name="Text_20_body"><text:line-break/><text:span text:style-name="Strong_20_Emphasis">Pinta-ala tarkoittaa kaksiulotteisen kappaleen pinnan kokoa</text:span>. Esimerkiksi jos ostetaan maalia seinän maalaamiseen, tarvitaan maalin ostoon tieto seinän pinta-alasta. Talon koko ilmoitetaan aina pinta-alana. Erilaisten kappaleiden pinta-alat lasketaan eri tavalla. Kolmion, nelikulmion ja ympyrän pinta-alojen laskukaavat täytyy osata ulkoa.</text:p>
      <text:p text:style-name="Text_20_body"> eli </text:p>
      <text:p text:style-name="Text_20_body">Pinta-alan laskussa kanta ja korkeus ovat keskenään kohtisuorassa eli kantasivun ja korkeuden välille muodostuu 90 asteen kulma.</text:p>
      <text:p text:style-name="Text_20_body"><draw:frame draw:style-name="PluginODTAutoStyle_Frame_1_text_frame" draw:name="Frame1" text:anchor-type="paragraph" svg:width="250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Kolmion piiri ja pinta-ala</text:span></text:p></table:table-cell></table:table-row></table:table></draw:text-box></draw:frame></text:p>
      <text:p text:style-name="Text_20_body"><text:line-break/></text:p>
      <text:h text:style-name="Heading_20_5" text:outline-level="5"><text:bookmark-start text:name="__RefHeading___esimerkkejae_5"/><text:bookmark-start text:name="esimerkkejae"/>Esimerkkejä<text:bookmark-end text:name="__RefHeading___esimerkkejae_5"/><text:bookmark-end text:name="esimerkkejae"/></text:h>
      <text:p text:style-name="Text_20_body"><text:line-break/>
Esim. 1.
<text:line-break/><text:line-break/><draw:frame draw:style-name="media" draw:name="2" text:anchor-type="as-char" draw:z-index="2" svg:width="5.2916666666667cm" style:rel-width="100%" svg:height="4.4067121729238cm" style:rel-height="scale"><draw:image xlink:href="Pictures/35902be9568d088f6400cc417c053197.png" xlink:type="simple" xlink:show="embed" xlink:actuate="onLoad"/></draw:frame></text:p>
      <text:p text:style-name="Text_20_body">Kuvan kolmiossa on yksi 90 asteen kulma eli kolmio on <text:span text:style-name="Emphasis">suorakulmainen kolmio</text:span>.</text:p>
      <text:p text:style-name="Text_20_body">Kolmion piiri: </text:p>
      <text:p text:style-name="Text_20_body">Kolmion pinta-ala: </text:p>
      <text:p text:style-name="Text_20_body">Tässä tehtävässä on sattumaa, että piirin ja pinta-alan lukuarvo on sama - yleensä näin ei ole.</text:p>
      <text:p text:style-name="Text_20_body"><text:line-break/>
Esim. 2.
<text:line-break/><text:line-break/><draw:frame draw:style-name="media" draw:name="3" text:anchor-type="as-char" draw:z-index="3" svg:width="5.2916666666667cm" style:rel-width="100%" svg:height="3.9340379008746cm" style:rel-height="scale"><draw:image xlink:href="Pictures/5f20b552edc01041515efee15c08c533.png" xlink:type="simple" xlink:show="embed" xlink:actuate="onLoad"/></draw:frame></text:p>
      <text:p text:style-name="Text_20_body">Kuvan kolmiossa on kaksi yhtä pitkää sivua (7 cm) eli kolmio on sivujen perusteella <text:span text:style-name="Emphasis">tasakylkinen kolmio</text:span>.
<text:line-break/><text:line-break/>Silmämääräisesti näyttää siltä, että kolmion kaikki kulmat ovat alle 90° eli kolmio on kulmien perusteella <text:span text:style-name="Emphasis">teräväkulmainen kolmio</text:span>.</text:p>
      <text:p text:style-name="Text_20_body"><text:line-break/>
Kolmion piiri: </text:p>
      <text:p text:style-name="Text_20_body">Kolmion pinta-ala: </text:p>
      <text:p text:style-name="Text_20_body">Huomaa piirin ja pinta-alan yksiköt. Piiri on matka eli sen perusyksikkö on metri. Pinta-alan perusyksikkö on neliömetri, .  </text:p>
      <text:p text:style-name="Text_20_body"><text:line-break/></text:p>
      <text:h text:style-name="Heading_20_5" text:outline-level="5"><text:bookmark-start text:name="__RefHeading___tehtaevaet_6"/><text:bookmark-start text:name="tehtaevaet"/>Tehtävät<text:bookmark-end text:name="__RefHeading___tehtaevaet_6"/><text:bookmark-end text:name="tehtaevaet"/></text:h>
      <text:p text:style-name="Text_20_body"><text:a xlink:type="simple" xlink:href="https://opetus.wiki/doku.php/matematiikka:geometria:kolmiot:kolmio_tehtaevaet.pdf" text:style-name="Internet_20_link" text:visited-style-name="Visited_20_Internet_20_Link">Kolmio tehtävä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5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14:14</meta:creation-date>
    <dc:creator>Generated</dc:creator>
    <dc:date>2026-08-27T02::14:14</dc:date>
    <dc:language>en-US</dc:language>
    <meta:editing-cycles>1</meta:editing-cycles>
    <meta:editing-duration>PT0S</meta:editing-duration>
    <dc:title>matematiikka:kolmiot</dc:title>
  </office:meta>
</office:document-meta>
</file>