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3105638b67a7e2de274d3aa846e8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matiikka:peruslaskutoimitukset"/><text:bookmark-start text:name="__RefHeading___peruslaskutoimitukset_1"/><text:bookmark-start text:name="peruslaskutoimitukset"/>Peruslaskutoimitukset<text:bookmark-end text:name="__RefHeading___peruslaskutoimitukset_1"/><text:bookmark-end text:name="peruslaskutoimitukset"/></text:h>
      <text:p text:style-name="Text_20_body">Peruslaskutoimitukset ovat: yhteenlasku, vähennyslasku, kertolasku ja jakolasku.<text:line-break/>
<text:line-break/>
Peruslaskutoimituksiin liittyy alla kuvassa näkyvät <text:span text:style-name="Strong_20_Emphasis">käsitteet</text:span>.</text:p>
      <text:p text:style-name="Text_20_body"><draw:frame draw:style-name="media" draw:name="0" text:anchor-type="as-char" draw:z-index="0" svg:width="13.229166666667cm" svg:height="9.811415356909cm"><draw:image xlink:href="Pictures/e93105638b67a7e2de274d3aa846e852.png" xlink:type="simple" xlink:show="embed" xlink:actuate="onLoad"/></draw:frame></text:p>
      <text:h text:style-name="Heading_20_5" text:outline-level="5"><text:bookmark-start text:name="__RefHeading___esimerkkejae_2"/><text:bookmark-start text:name="esimerkkejae"/>Esimerkkejä<text:bookmark-end text:name="__RefHeading___esimerkkejae_2"/><text:bookmark-end text:name="esimerkkejae"/></text:h>
      <text:p text:style-name="Text_20_body"><text:line-break/>
1. Merkitse ja laske lukujen 25 ja 15 summa.<text:line-break/>
25 + 15 = 40<text:line-break/>
<text:line-break/>
2. Merkitse ja laske, kun jaettava on 15 ja jakaja on 5.<text:line-break/>
15 : 5 = 3 tai </text:p>
      <text:p text:style-name="Text_20_body"><text:line-break/></text:p>
      <text:h text:style-name="Heading_20_2" text:outline-level="2"><text:bookmark-start text:name="__RefHeading___merkkiyhdistelmien_sieventaeminen_3"/><text:bookmark-start text:name="merkkiyhdistelmien_sieventaeminen"/>Merkkiyhdistelmien sieventäminen<text:bookmark-end text:name="__RefHeading___merkkiyhdistelmien_sieventaeminen_3"/><text:bookmark-end text:name="merkkiyhdistelmien_sieventaeminen"/></text:h>
      <text:p text:style-name="Text_20_body">Jos yhteen- tai vähennyslaskussa on plus- tai miinusmerkki peräkkäin, merkit voi yhdistää. Jälkimmäinen merkki ja sen jälkeinen numero ovat aina selvyyden vuoksi sulkujen sisällä.</text:p>
      <text:p text:style-name="Text_20_body"><text:line-break/>+(+) ⇒ +
<text:line-break/>+(–) ⇒ –
<text:line-break/>–(+) ⇒ –
<text:line-break/>–(–) ⇒ +</text:p>
      <text:p text:style-name="Text_20_body"><text:line-break/>Kerto- ja jakolaskuissa yhdistettävät merkit ovat aina numeroiden edessä. Yhdistämissäännöt menevät samoin kuin yhteen- ja vähennyslaskuissa eli kahdesta plusmerkistä tulee plus, jne. Merkkien yhdistämistä sanotaan sieventämiseksi. Sieventäminen tarkoittaa aina tehtävän siistimistä tai yksinkertaistamista.</text:p>
      <text:h text:style-name="Heading_20_5" text:outline-level="5"><text:bookmark-start text:name="__RefHeading___esimerkkejae_4"/><text:bookmark-start text:name="esimerkkejae1"/>Esimerkkejä<text:bookmark-end text:name="__RefHeading___esimerkkejae_4"/><text:bookmark-end text:name="esimerkkejae1"/></text:h>
      <text:p text:style-name="Text_20_body">Sievennä.
<text:line-break/>
<text:line-break/>3+(+4) = 3 + 4 = 7
<text:line-break/>7–(+5) = 7 – 5 = 2
<text:line-break/>6 –(–6) = 6 + 6 =12
<text:line-break/>–3 · 4 = –12
<text:line-break/>–5 · (–5) = 25
<text:line-break/>24 : (–6) = –4</text:p>
      <text:p text:style-name="Text_20_body"><text:line-break/></text:p>
      <text:h text:style-name="Heading_20_3" text:outline-level="3"><text:bookmark-start text:name="__RefHeading___kertominen_ja_jakaminen_kymmenellae_sadalla_ja_tuhannella_5"/><text:bookmark-start text:name="kertominen_ja_jakaminen_kymmenellae_sadalla_ja_tuhannella"/>Kertominen ja jakaminen kymmenellä, sadalla ja tuhannella<text:bookmark-end text:name="__RefHeading___kertominen_ja_jakaminen_kymmenellae_sadalla_ja_tuhannella_5"/><text:bookmark-end text:name="kertominen_ja_jakaminen_kymmenellae_sadalla_ja_tuhannella"/></text:h>
      <text:p text:style-name="Text_20_body">Kymmenellä, sadalla ja tuhannella kertominen ja jakaminen onnistuu aina päässälaskuna. Kerrottaessa lisätään nollia tai siirretään pilkkua oikealle (luku suurenee) yhtä monta kertaa kuin kymmenessä, sadassa tai tuhannessa on nollia. Jaettaessa poistetaan luvun lopusta nollia tai siirretään pilkku vasemmalle (luku pienenee) yhtä monta kertaa kuin kymmenessä, sadassa tai tuhannessa on nollia.</text:p>
      <text:h text:style-name="Heading_20_5" text:outline-level="5"><text:bookmark-start text:name="__RefHeading___esimerkkejae_6"/><text:bookmark-start text:name="esimerkkejae2"/>Esimerkkejä<text:bookmark-end text:name="__RefHeading___esimerkkejae_6"/><text:bookmark-end text:name="esimerkkejae2"/></text:h>
      <text:p text:style-name="Text_20_body"><text:line-break/></text:p>
      <text:h text:style-name="Heading_20_3" text:outline-level="3"><text:bookmark-start text:name="__RefHeading___laskujaerjestys_7"/><text:bookmark-start text:name="laskujaerjestys"/>Laskujärjestys<text:bookmark-end text:name="__RefHeading___laskujaerjestys_7"/><text:bookmark-end text:name="laskujaerjestys"/></text:h>
      <text:p text:style-name="Text_20_body">Kun laskutehtävä sisältää monta erilaista laskutoimitusta, pitää osata oikea <text:span text:style-name="Strong_20_Emphasis">laskujärjestys</text:span>.<text:line-break/>
<text:line-break/>
1. Sulut<text:line-break/>
2. Potenssi ja juuret<text:line-break/>
3. Kerto- ja jakolaskut<text:line-break/>
4. Yhteen- ja vähennyslaskut<text:line-break/>
<text:line-break/>
Jos laskutehtävässä on esimerkiksi sekä kertolaskua että jakolaskua, se laskutoimitus lasketaan ensin, joka on enemmän vasemmalla.<text:line-break/>
Erilaisista suluista käytetään seuraavia nimityksiä:<text:line-break/>
( ) kaarisulut<text:line-break/>
[ ] hakasulut<text:line-break/>
{ } aaltosulut</text:p>
      <text:p text:style-name="Text_20_body"><text:line-break/>
Samassa tehtävässä voidaan tarvita useita sisäkkäisiä sulkuja. Kaarisulut merkitään sisimmäksi, sen jälkeen merkitään hakasulut ja lopuksi vielä tarvittaessa aaltosulut.<text:line-break/></text:p>
      <text:p text:style-name="Text_20_body"><text:span text:style-name="Strong_20_Emphasis">Esim.</text:span> 66:{3+[5·(4+2)]}.</text:p>
      <text:p text:style-name="Text_20_body">Laskuissa voit käyttää apuna <text:a xlink:type="simple" xlink:href="https://valintakoelaskin.fi" text:style-name="Internet_20_link" text:visited-style-name="Visited_20_Internet_20_Link">korkeakoulujen valintakokeissa käytettävää laskinta</text:a> tai YO-kokeissa olevaa <text:a xlink:type="simple" xlink:href="https://valintakoelaskin.fi/abicus/" text:style-name="Internet_20_link" text:visited-style-name="Visited_20_Internet_20_Link">Abitin Abicus-laskinta</text:a>.</text:p>
      <text:h text:style-name="Heading_20_5" text:outline-level="5"><text:bookmark-start text:name="__RefHeading___tehtaevaet_8"/><text:bookmark-start text:name="tehtaevaet"/>Tehtävät<text:bookmark-end text:name="__RefHeading___tehtaevaet_8"/><text:bookmark-end text:name="tehtaevaet"/></text:h>
      <text:p text:style-name="Text_20_body"><text:a xlink:type="simple" xlink:href="https://opetus.wiki/doku.php/matematiikka:tehtavat:peruslaskutoimitukset" text:style-name="Internet_20_link" text:visited-style-name="Visited_20_Internet_20_Link">4. Peruslaskutoimitukset, tehtäviä</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8::35:56</meta:creation-date>
    <dc:creator>Generated</dc:creator>
    <dc:date>2026-09-15T08::35:56</dc:date>
    <dc:language>en-US</dc:language>
    <meta:editing-cycles>1</meta:editing-cycles>
    <meta:editing-duration>PT0S</meta:editing-duration>
    <dc:title>matematiikka:peruslaskutoimitukset</dc:title>
  </office:meta>
</office:document-meta>
</file>