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abaf9609d136f32da160ee604c53710.jpg"/>
  <manifest:file-entry manifest:media-type="image/jpeg" manifest:full-path="Pictures/c639fe6b727c0c7ef0fed663229cce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  Legend" text:anchor-type="paragraph" draw:z-index="0" svg:width="33.866666666667cm" style:rel-width="100%"><draw:text-box><text:p text:style-name="legendcenter"><draw:frame draw:style-name="mediacenter" draw:name=" " text:anchor-type="paragraph" draw:z-index="0" svg:width="33.866666666667cm" style:rel-width="100%" svg:height="11.641666666667cm" style:rel-height="scale"><draw:image xlink:href="Pictures/6abaf9609d136f32da160ee604c53710.jpg" xlink:type="simple" xlink:show="embed" xlink:actuate="onLoad"/></draw:frame> </text:p></draw:text-box></draw:frame></text:p>
      <text:h text:style-name="Heading_20_2" text:outline-level="2"><text:bookmark text:name="start"/><text:bookmark-start text:name="__RefHeading___avoimia_oppimateriaaleja_ammatilliseen_koulutukseen_1"/><text:bookmark-start text:name="avoimia_oppimateriaaleja_ammatilliseen_koulutukseen"/>Avoimia oppimateriaaleja ammatilliseen koulutukseen<text:bookmark-end text:name="__RefHeading___avoimia_oppimateriaaleja_ammatilliseen_koulutukseen_1"/><text:bookmark-end text:name="avoimia_oppimateriaaleja_ammatilliseen_koulutukseen"/></text:h>
      <text:p text:style-name="Text_20_body">Tämän wikin tavoitteena on luoda ilmaisia ja avoimia oppimateriaaleja ammatilliseen koulutukseen. Sisällön puolesta materiaali soveltuu ainakin osin käytettäväksi myös peruskoulujen vuosiluokilla 7-9. Wiki on tarkoitus jättää avoimeksi, jolloin kuka tahansa voi parantaa, muokata ja kopioida materiaaleja omaan ja kaikkien sivuston vierailijoiden käyttöön. Materiaali lisensoidaan lisenssillä
<text:a xlink:type="simple" xlink:href="https://creativecommons.org/licenses/by-sa/4.0/deed.fi" text:style-name="Internet_20_link" text:visited-style-name="Visited_20_Internet_20_Link">CC BY-SA 4.0</text:a>, eli sitä voi käyttää ja muokata vapaasti, myös kaupalliseen käyttöön. Materiaalin lähde tulee mainita. Sivustolla käytetyt kuvat ovat joko itse tehtyjä tai internetin eri lähteistä otettuja vapaasti käytettäviä kuvia, esimerkiksi 
<text:a xlink:type="simple" xlink:href="http://pixabay.com" text:style-name="Internet_20_link" text:visited-style-name="Visited_20_Internet_20_Link">Pixabaystä</text:a> tai 
<text:a xlink:type="simple" xlink:href="http://unsplash.com" text:style-name="Internet_20_link" text:visited-style-name="Visited_20_Internet_20_Link">Unsplashista</text:a>, joiden tapauksessa kuvan lähteeseen ei ole pakollista viitata.</text:p>
      <text:p text:style-name="Text_20_body">Sivusto on aloitettu osana DYTO-hanketta, jonka tavoitteena on alentaa toisen asteen koulutuksen oppimateriaalikustannuksia. Tekemiseen on saatu rahoitusta opetushallitukselta.</text:p>
      <text:h text:style-name="Heading_20_2" text:outline-level="2"><text:bookmark-start text:name="__RefHeading___wikin_kaeyttaeminen_opetuksessa_2"/><text:bookmark-start text:name="wikin_kaeyttaeminen_opetuksessa"/>Wikin käyttäminen opetuksessa<text:bookmark-end text:name="__RefHeading___wikin_kaeyttaeminen_opetuksessa_2"/><text:bookmark-end text:name="wikin_kaeyttaeminen_opetuksessa"/></text:h>
      <text:p text:style-name="Text_20_body">Wikin koko sisältöä saa käyttää vapaasti opetuksessa missä tahansa oppilaitoksessa. Syksyn 2021 aikana on tarkoitus viimeistellä matematiikan osio ja lisätä sivulle tehtävien vastaukset opettajien käyttöön. Tehtävien vastauksia ei laiteta julkisesti näkyville. Mikäli olet opettaja ja haluat tehtävien vastaukset käyttöösi, 
<text:a xlink:type="simple" xlink:href="https://opetus.wiki/doku.php/ota_yhteytta" text:style-name="Internet_20_link" text:visited-style-name="Visited_20_Internet_20_Link">ota meihin yhteyttä</text:a>. Olisi mukava kuulla jos käytät sivustoa opetuksessasi millä tahansa tavalla, sillä palaute motivoi myös sivuston jatkokehittämiseen.</text:p>
      <text:h text:style-name="Heading_20_2" text:outline-level="2"><text:bookmark-start text:name="__RefHeading___osallistuminen_3"/><text:bookmark-start text:name="osallistuminen"/>Osallistuminen<text:bookmark-end text:name="__RefHeading___osallistuminen_3"/><text:bookmark-end text:name="osallistuminen"/></text:h>
      <text:p text:style-name="Text_20_body"><draw:frame draw:style-name="mediaright" draw:name="1" text:anchor-type="paragraph" draw:z-index="1" svg:width="10.583333333333cm" svg:height="7.3504557291667cm"><draw:image xlink:href="Pictures/c639fe6b727c0c7ef0fed663229cce51.jpg" xlink:type="simple" xlink:show="embed" xlink:actuate="onLoad"/></draw:frame>Materiaalin on tuottanut 
<text:a xlink:type="simple" xlink:href="http://epopisto.fi" text:style-name="Internet_20_link" text:visited-style-name="Visited_20_Internet_20_Link">Etelä-Pohjanmaan opiston</text:a> matemaattisten aineiden opettajat. Wikiin tehdään ensimmäisenä matematiikan materiaaleja ja wikiä on tarkoitus täydentää kemian ja fysiikan materiaaleilla, mutta wikiin on mahdollista tehdä osio mihin tahansa aiheeseen. Jos haluat osallistua materiaalin tuottamiseen tai haluat tuoda omat materiaalisi tähän wikiin, 
<text:a xlink:type="simple" xlink:href="https://opetus.wiki/doku.php/ota_yhteytta" text:style-name="Internet_20_link" text:visited-style-name="Visited_20_Internet_20_Link">ota meihin yhteyttä</text:a>.</text:p>
      <text:h text:style-name="Heading_20_2" text:outline-level="2"><text:bookmark-start text:name="__RefHeading___muuta_4"/><text:bookmark-start text:name="muuta"/>Muuta<text:bookmark-end text:name="__RefHeading___muuta_4"/><text:bookmark-end text:name="muuta"/></text:h>
      <text:p text:style-name="Text_20_body">Tutustu Etelä-Pohjanmaan Opiston opintotarjontaan <text:a xlink:type="simple" xlink:href="https://epopisto.fi/koulutustarjonta/opintolinjat/" text:style-name="Internet_20_link" text:visited-style-name="Visited_20_Internet_20_Link">korkeakouluun tähtääville opiskelijoille</text:a>, <text:a xlink:type="simple" xlink:href="https://epopisto.fi/koulutustarjonta/kasvatus-ja-ohjausalan-perustutkinto/" text:style-name="Internet_20_link" text:visited-style-name="Visited_20_Internet_20_Link">ammatilliseen koulutukseen</text:a> tai <text:a xlink:type="simple" xlink:href="https://epopisto.fi/koulutustarjonta/opistovuosi/" text:style-name="Internet_20_link" text:visited-style-name="Visited_20_Internet_20_Link">tutkintoon valmentaviin koulutusohjelmiin</text:a>.</text:p>
      <text:p text:style-name="Text_20_body"><text:a xlink:type="simple" xlink:href="https://valintakoelaskin.fi/abicus" text:style-name="Internet_20_link" text:visited-style-name="Visited_20_Internet_20_Link">Lukion kokeissa sekä ylioppilastutkinnon kokeissa käytössä oleva Abicus-laskin</text:a>.</text:p>
      <text:p text:style-name="Text_20_body"><text:a xlink:type="simple" xlink:href="https://valintakoelaskin.fi/" text:style-name="Internet_20_link" text:visited-style-name="Visited_20_Internet_20_Link">Yliopistojen pääsykokeissa käytössä oleva Vallu-valintakokeen lask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4::34:32</meta:creation-date>
    <dc:creator>Generated</dc:creator>
    <dc:date>2026-09-14T04::34:32</dc:date>
    <dc:language>en-US</dc:language>
    <meta:editing-cycles>1</meta:editing-cycles>
    <meta:editing-duration>PT0S</meta:editing-duration>
    <dc:title>start</dc:title>
  </office:meta>
</office:document-meta>
</file>